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ительство-поликлиники-на-уржумской-стартует-зимой"/>Строительство поликлиники на Уржумской стартует зимой<text:bookmark-end text:name="строительство-поликлиники-на-уржумской-стартует-зимой"/></text:h>
      <text:p text:style-name="First_20_paragraph">18.11.2020</text:p>
      <text:p text:style-name="Text_20_body"><text:span text:style-name="T1">В районе Свиблово на улице Уржумская зимой начнется строительство поликлиники. Об этом сообщил префект СВАО Алексей Беляев в рамках большого интервью газете «Звездный бульвар».</text:span></text:p>
      <text:p text:style-name="Text_20_body">«Долгожданная новость для жителей Свиблова: на Уржумской освобождают площадку под строительство поликлиники, начало работ запланировано на эту зиму», — поделился Алексей Беляев.</text:p>
      <text:p text:style-name="Text_20_body">Кроме этого Беляев добавил, что в планах также реставрация усадьбы Свиблово.</text:p>
      <text:p text:style-name="Text_20_body">«Дело движется, может быть, не так быстро, как хотелось бы. Но объекты культурного наследия нельзя привести в порядок силами бригады рабочих и с машиной цементного раствора. Проводится обследование, составляются планы масштабных работ по сохранению…», — отметил префект СВАО.</text:p>
      <text:p text:style-name="Text_20_body"><text:line-break/></text:p>
      <text:p text:style-name="Text_20_body">Адрес страницы: <text:a xlink:type="simple" xlink:href="http://sviblovo.mos.ru/presscenter/news/detail/9438185.html" office:name=""><text:span text:style-name="Definition">http://sviblovo.mos.ru/presscenter/news/detail/9438185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15:36:14Z</meta:creation-date>
    <dc:date>2023-07-10T15:36:14Z</dc:date>
  </office:meta>
</office:document-meta>
</file>