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из-свиблова-заняли-второе-место-на-окружных-соревнованиях-по-волейболу"/>Спортсмены из Свиблова заняли второе место на окружных соревнованиях по волейболу<text:bookmark-end text:name="спортсмены-из-свиблова-заняли-второе-место-на-окружных-соревнованиях-по-волейболу"/></text:h>
      <text:p text:style-name="First_20_paragraph">22.10.2020</text:p>
      <text:p text:style-name="Text_20_body"><text:span text:style-name="T1">Команда района Свиблово заняла второе место на окружных соревнованиях по волейболу. Об этом сообщает газета «Алексеевский вестник».</text:span></text:p>
      <text:p text:style-name="Text_20_body"><text:line-break/>Как уточняется, спортивное мероприятие было организовано в рамках традиционной спартакиады «мир равных возможностей». Состязания среди волейбольных команд округа проводились в спортивном зале физкультурно-оздоровительного комплекса «Марьина роща».</text:p>
      <text:p text:style-name="Text_20_body"><text:line-break/>Призовые места распределились следующим образом: чемпионами турнира стали спортсмены из Алексеевского района, второе место заняла команда района Свиблово, а на третьей строчке расположились волейболисты из Марьиной рощи.</text:p>
      <text:p text:style-name="Text_20_body"><text:line-break/></text:p>
      <text:p text:style-name="Text_20_body">Адрес страницы: <text:a xlink:type="simple" xlink:href="http://sviblovo.mos.ru/presscenter/news/detail/9347861.html" office:name=""><text:span text:style-name="Definition">http://sviblovo.mos.ru/presscenter/news/detail/9347861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16:45:50Z</meta:creation-date>
    <dc:date>2023-05-18T16:45:50Z</dc:date>
  </office:meta>
</office:document-meta>
</file>