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автобусе-903-появятся-фотографии-животных-из-столичного-зоопарка"/>В автобусе №903 появятся фотографии животных из столичного зоопарка<text:bookmark-end text:name="в-автобусе-903-появятся-фотографии-животных-из-столичного-зоопарка"/></text:h>
      <text:p text:style-name="First_20_paragraph">24.11.2016</text:p>
      <text:p text:style-name="Text_20_body"><text:span text:style-name="T1">В декабре на шести городских автобусах, в числе которых №903, проходящий через Свиблово, и одном троллейбусе появятся фотографии зверей. Изображения разместят в рамках благотворительной акции Московского зоопарка, целью которой является сбор средств на содержание животных.</text:span></text:p>
      <text:p text:style-name="Text_20_body">– Люди хотят помогать животным, но не все могут заниматься волонтерской работой или опекать кого-то из красно-книжных обитателей столичного зоопарка. Мы предлагаем всем неравнодушным оказать помощь небольшим переводом средств, — рассказала директор Московского зоопарка Светлана Акулова.</text:p>
      <text:p text:style-name="Text_20_body">Рядом с фото животных будет указан короткий номер, на который можно перечислить средства на содержание этих зверей в Московском зоопарке. Принимается любая сумма, за отправку СМС-сообщения по указанному номеру плата не взимается. Сбор средств продлится два месяца.</text:p>
      <text:p text:style-name="Text_20_body">Помимо 903-го фотографии животных разместят на автобусах №155, 105, 76, 93 и 116, а также троллейбусе № 32. (вк)</text:p>
      <text:p text:style-name="Text_20_body"><text:line-break/></text:p>
      <text:p text:style-name="Text_20_body">Адрес страницы: <text:a xlink:type="simple" xlink:href="http://sviblovo.mos.ru/presscenter/news/detail/4279118.html" office:name=""><text:span text:style-name="Definition">http://sviblovo.mos.ru/presscenter/news/detail/4279118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1:08:38Z</meta:creation-date>
    <dc:date>2023-06-29T01:08:38Z</dc:date>
  </office:meta>
</office:document-meta>
</file>