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тоннеле-на-проезде-серебрякова-заделали-яму"/>В тоннеле на проезде Серебрякова заделали яму<text:bookmark-end text:name="в-тоннеле-на-проезде-серебрякова-заделали-яму"/></text:h>
      <text:p text:style-name="First_20_paragraph">24.11.2016</text:p>
      <text:p text:style-name="Text_20_body"><text:span text:style-name="T1">В тоннеле от проезда Серебрякова к ТК «Метро» в районе Свиблово ответственные службы района заделали яму. Повреждения в асфальте устранили после обращения жителя на портал «Наш город». Он написал, что при движении к торговому центру образовалась яма, в которой машины повреждают колеса.</text:span></text:p>
      <text:p text:style-name="Text_20_body"><text:line-break/></text:p>
      <text:p text:style-name="Text_20_body">Через несколько дней фрагмент дороги восстановили, а житель получил официальный ответ с фотоподтверждением за подписью префекта СВАО Валерия Виноградова.</text:p>
      <text:p text:style-name="Text_20_body"><text:line-break/></text:p>
      <text:p text:style-name="Text_20_body">«На указанной в Вашем обращении территории выполнены работы по ремонту локальных разрушений асфальтобетонного покрытия», – написал префект.</text:p>
      <text:p text:style-name="Text_20_body"><text:line-break/></text:p>
      <text:p text:style-name="Text_20_body">Напомним, что «Наш город» – это интернет-портал, созданный для оперативного взаимодействия горожан с органами исполнительной власти. (вк)</text:p>
      <text:p text:style-name="Text_20_body"><text:line-break/></text:p>
      <text:p text:style-name="Text_20_body">Адрес страницы: <text:a xlink:type="simple" xlink:href="http://sviblovo.mos.ru/presscenter/news/detail/4279112.html" office:name=""><text:span text:style-name="Definition">http://sviblovo.mos.ru/presscenter/news/detail/4279112.html</text:span></text:a></text:p>
      <text:p text:style-name="Text_20_body"><text:a xlink:type="simple" xlink:href="http://sviblovo.mos.ru" office:name=""><text:span text:style-name="Definition">Управа района Свиб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9T01:08:41Z</meta:creation-date>
    <dc:date>2023-06-29T01:08:41Z</dc:date>
  </office:meta>
</office:document-meta>
</file>