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е-пешеходные-и-велодорожки-в-свиблове-проложили-на-средства-от-платных-парковок"/>Новые пешеходные и велодорожки в Свиблове проложили на средства от платных парковок<text:bookmark-end text:name="новые-пешеходные-и-велодорожки-в-свиблове-проложили-на-средства-от-платных-парковок"/></text:h>
      <text:p text:style-name="First_20_paragraph">24.11.2016</text:p>
      <text:p text:style-name="Text_20_body"><text:span text:style-name="T1">На средства, собранные от платных парковок, в Свиблове выполнены работы по благоустройству. Деньгами распорядились следующим образом: благоустроили территорию поймы реки Яуза и отремонтировали резиновое покрытие на детских площадках района.</text:span></text:p>
      <text:p text:style-name="Text_20_body"><text:line-break/></text:p>
      <text:p text:style-name="Text_20_body">Всего было собрано 7 499 378 рублей. Из них 7 340 683 рублей было потрачено на благоустройство поймы Яузы: вдоль реки появились удобные пешеходные и велосипедные дорожки.</text:p>
      <text:p text:style-name="Text_20_body"><text:line-break/></text:p>
      <text:p text:style-name="Text_20_body">Кроме того, 83 900 рублей выделили на разработку проекта благоустройства и озеленение. Была приведена в порядок зона от Игарского проезда, д. 19 до жилого дома на Тенистом проезде, д. 8.</text:p>
      <text:p text:style-name="Text_20_body">На замену резинового покрытия детских площадок израсходовали 74 795 рублей. Вовремя замененный «ковер» площадки обеспечивает безопасность детских игр. (вк)</text:p>
      <text:p text:style-name="Text_20_body"><text:line-break/></text:p>
      <text:p text:style-name="Text_20_body">Адрес страницы: <text:a xlink:type="simple" xlink:href="http://sviblovo.mos.ru/presscenter/news/detail/4279050.html" office:name=""><text:span text:style-name="Definition">http://sviblovo.mos.ru/presscenter/news/detail/4279050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1:08:47Z</meta:creation-date>
    <dc:date>2023-06-29T01:08:47Z</dc:date>
  </office:meta>
</office:document-meta>
</file>