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вручил-награды-многодетным-семьям"/>Собянин вручил награды многодетным семьям<text:bookmark-end text:name="собянин-вручил-награды-многодетным-семьям"/></text:h>
      <text:p text:style-name="First_20_paragraph">17.11.2016</text:p>
      <text:p text:style-name="Text_20_body"><text:span text:style-name="T1">Многодетные семьи Москвы были удостоены наград от мэра столицы Сергея Собянина. На торжественной церемонии в Государственном Кремлевском дворце глава города не только вручил им медали и ордена «Родительская слава», но также похвалил за сохранение русских семейных традиций.</text:span></text:p>
      <text:p text:style-name="Text_20_body">Праздник был приурочен ко Дню матери.</text:p>
      <text:p text:style-name="Text_20_body">- Этот замечательный праздник посвящен самому дорогому человеку не земле. Мама дарит нам жизнь, любовь и тепло, - отметил Сергей Собянин.</text:p>
      <text:p text:style-name="Text_20_body">По словам Собянина, количество многодетных семей в Москве за последние пять лет удвоилось. Глава города назвал этот факт рекордом, который не мог не остаться незамеченным со стороны властей.</text:p>
      <text:p text:style-name="Text_20_body"><text:line-break/></text:p>
      <text:p text:style-name="Text_20_body">Собянин также заявил, что за последние годы в столице многое сделано для комфортного и благополучного проживания семей, для развития и образования детей.</text:p>
      <text:p text:style-name="Text_20_body">- Все московские малыши обеспечены местами в дошкольных учреждениях. Родителям стало гораздо проще устроить ребенка в хорошую школу. Потому что таких школ с каждым годом становится все больше, причем не где-то в другом округе, а рядом с нашим домом. Повышается доступность и качество медицинской помощи, - констатировал мэр.</text:p>
      <text:p text:style-name="Text_20_body">Он заверил, что правительство Москвы продолжит обеспечивать социальной поддержкой столичные семьи, создавать комфортные общественные пространства для детей и их родителей, запускать новые культурные и образовательные проекты.</text:p>
      <text:p text:style-name="Text_20_body">В свою очередь, уполномоченный по правам ребенка при президенте РФ Анна Кузнецова, принявшая участие в торжественном мероприятии, также поздравила собравшиеся семьи с предстоящим праздником.</text:p>
      <text:p text:style-name="Text_20_body">Каждой присутствовавшей на празднике многодетной семье, вручили почетный знак «Родительская слава города Москвы». Награды вручили заместитель мэра по вопросам социального развития Леонид Печатников и председатель Мосгордумы Алексей Шапошник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sviblovo.mos.ru/presscenter/news/detail/4218621.html" office:name=""><text:span text:style-name="Definition">http://sviblovo.mos.ru/presscenter/news/detail/4218621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1:34:44Z</meta:creation-date>
    <dc:date>2023-06-29T01:34:44Z</dc:date>
  </office:meta>
</office:document-meta>
</file>