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п-терроризм"/>СТОП ТЕРРОРИЗМ!<text:bookmark-end text:name="стоп-терроризм"/></text:h>
      <text:p text:style-name="First_20_paragraph">12.07.2024</text:p>
      <text:p text:style-name="Text_20_body"><text:line-break/></text:p>
      <text:p text:style-name="Text_20_body">Адрес страницы: <text:a xlink:type="simple" xlink:href="http://sviblovo.mos.ru/presscenter/news/detail/12475356.html" office:name=""><text:span text:style-name="Definition">http://sviblovo.mos.ru/presscenter/news/detail/12475356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2T08:01:12Z</meta:creation-date>
    <dc:date>2024-07-12T08:01:12Z</dc:date>
  </office:meta>
</office:document-meta>
</file>