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инотеатре-на-снежной-покажут-кино-о-арктической-экспедиции-советского-флота"/>В кинотеатре на Снежной покажут кино о арктической экспедиции советского флота<text:bookmark-end text:name="в-кинотеатре-на-снежной-покажут-кино-о-арктической-экспедиции-советского-флота"/></text:h>
      <text:p text:style-name="First_20_paragraph">18.10.2021</text:p>
      <text:p text:style-name="Text_20_body"><text:span text:style-name="T1">В кинотеатре «Сатурн» пройдет бесплатный показ фильма «К высоким широтам» в рамках программы «Неизвестные герои Севера». Об этом сообщает пресс-служба «Москино».</text:span></text:p>
      <text:p text:style-name="Text_20_body">«С 26 октября по 12 ноября в кинотеатрах „Москино“ пройдут показы программы „Неизвестные герои Севера“. В нее вошли архивные документальные фильмы 30-х годов из коллекции Российского государственного архива кинофотодокументов (РГАКФД), посвященные героическому освоению Арктики, подвигам Ивана Папанина и Георгия Седова и другим ледовым походам», — говорится в сообщении.</text:p>
      <text:p text:style-name="Text_20_body">В кинотеатре «Сатурн» в Свиблове покажут фильм Михаила Троянского «К высоким широтам», который повествует о высокоширотной воздушной арктической экспедиции Военного министерства СССР и Главного управления Северного Морского флота. Адрес: ул. Снежная, 18. Вход свободный, но необходима регистрация на сайте «Москино».</text:p>
      <text:p text:style-name="Text_20_body"><text:line-break/></text:p>
      <text:p text:style-name="Text_20_body">Адрес страницы: <text:a xlink:type="simple" xlink:href="http://sviblovo.mos.ru/presscenter/news/detail/10332736.html" office:name=""><text:span text:style-name="Definition">http://sviblovo.mos.ru/presscenter/news/detail/10332736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00:50Z</meta:creation-date>
    <dc:date>2023-06-28T16:00:50Z</dc:date>
  </office:meta>
</office:document-meta>
</file>