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дъезде-дома-на-амундсена-восстановили-освещение"/>В подъезде дома на Амундсена восстановили освещение<text:bookmark-end text:name="в-подъезде-дома-на-амундсена-восстановили-освещение"/></text:h>
      <text:p text:style-name="First_20_paragraph">02.06.2021</text:p>
      <text:p text:style-name="Text_20_body"><text:span text:style-name="T1">Специалисты восстановили неисправное освещение в подъезде дома 16к1 на улице Амундсена. Об этом сообщили в управляющей компании «Свиблов ГРАД».</text:span></text:p>
      <text:p text:style-name="Text_20_body"><text:line-break/></text:p>
      <text:p text:style-name="Text_20_body">«Выполнили ремонт освещения в подъезде на седьмом этаже. Освещение исправно», — рассказали в УК.</text:p>
      <text:p text:style-name="Text_20_body"><text:line-break/></text:p>
      <text:p text:style-name="Text_20_body">Ранее в сети жительница дома 16к1 по улице Амундсена сообщила о неполадках со светом в её подъезде. По её словам, на седьмом этаже его попросту нет. Замечание попросили устранить, что и сделали в управляющей компании «Свиблов ГРАД».</text:p>
      <text:p text:style-name="Text_20_body"><text:line-break/></text:p>
      <text:p text:style-name="Text_20_body">Адрес страницы: <text:a xlink:type="simple" xlink:href="http://sviblovo.mos.ru/presscenter/news/detail/10000312.html" office:name=""><text:span text:style-name="Definition">http://sviblovo.mos.ru/presscenter/news/detail/10000312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03:37:05Z</meta:creation-date>
    <dc:date>2023-05-28T03:37:05Z</dc:date>
  </office:meta>
</office:document-meta>
</file>