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кументальный-фильм-quotлегенды-госбезопасности.-московский-щит.-началоquot"/>Документальный фильм &amp;quot;Легенды Госбезопасности. Московский щит. Начало&amp;quot;<text:bookmark-end text:name="документальный-фильм-quotлегенды-госбезопасности.-московский-щит.-началоquot"/></text:h>
      <text:p text:style-name="First_20_paragraph">01.01.1970</text:p>
      <text:p text:style-name="Text_20_body"><text:line-break/></text:p>
      <text:p text:style-name="Text_20_body">Адрес страницы: <text:a xlink:type="simple" xlink:href="http://sviblovo.mos.ru/presscenter/mediagallery/136724/9759968/" office:name=""><text:span text:style-name="Definition">http://sviblovo.mos.ru/presscenter/mediagallery/136724/9759968/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54:14Z</meta:creation-date>
    <dc:date>2023-06-28T16:54:14Z</dc:date>
  </office:meta>
</office:document-meta>
</file>