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чем-в-пятиэтажках-альпинисты"/>Зачем в пятиэтажках альпинисты?<text:bookmark-end text:name="зачем-в-пятиэтажках-альпинисты"/></text:h>
      <text:p text:style-name="First_20_paragraph">01.01.1970</text:p>
      <text:p text:style-name="Text_20_body"><text:line-break/></text:p>
      <text:p text:style-name="Text_20_body">Адрес страницы: <text:a xlink:type="simple" xlink:href="http://sviblovo.mos.ru/presscenter/mediagallery/115642/7115267/" office:name=""><text:span text:style-name="Definition">http://sviblovo.mos.ru/presscenter/mediagallery/115642/7115267/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6:54:10Z</meta:creation-date>
    <dc:date>2023-06-28T16:54:10Z</dc:date>
  </office:meta>
</office:document-meta>
</file>