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мест-голосования-и-границы-избирательных-участков-северо-восточного-административного-округа-города-москвы-на-выборах-депутатов-московской-городской-думы-восьмого-созыва-в-2024-году"/>Перечень мест голосования и границы избирательных участков Северо-Восточного административного округа города Москвы на выборах депутатов Московской городской Думы восьмого созыва в 2024 году<text:bookmark-end text:name="перечень-мест-голосования-и-границы-избирательных-участков-северо-восточного-административного-округа-города-москвы-на-выборах-депутатов-московской-городской-думы-восьмого-созыва-в-2024-году"/></text:h>
      <text:p text:style-name="First_20_paragraph">17.07.2024</text:p>
      <text:p text:style-name="Text_20_body"><text:line-break/></text:p>
      <text:p text:style-name="Text_20_body">Адрес страницы: <text:a xlink:type="simple" xlink:href="http://sviblovo.mos.ru/elections/detail/12481962.html" office:name=""><text:span text:style-name="Definition">http://sviblovo.mos.ru/elections/detail/12481962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8:32:18Z</meta:creation-date>
    <dc:date>2024-08-14T08:32:18Z</dc:date>
  </office:meta>
</office:document-meta>
</file>