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TableHeaderRowCell" style:family="table-cell">
      <style:table-cell-properties fo:border="none"/>
    </style:style>
    <style:style style:name="TableRowCell" style:family="table-cell">
      <style:table-cell-properties fo:border="none"/>
    </style:style>
    <style:style style:name="Table1" style:family="table">
      <style:table-properties table:align="center" style:rel-width="100%"/>
    </style:style>
    <style:style style:name="Table1.A" style:family="table-column">
      <style:table-column-properties style:rel-column-width="13107*"/>
    </style:style>
    <style:style style:name="Table1.B" style:family="table-column">
      <style:table-column-properties style:rel-column-width="13107*"/>
    </style:style>
    <style:style style:name="Table1.C" style:family="table-column">
      <style:table-column-properties style:rel-column-width="13107*"/>
    </style:style>
    <style:style style:name="Table1.D" style:family="table-column">
      <style:table-column-properties style:rel-column-width="13107*"/>
    </style:style>
    <style:style style:name="Table1.E" style:family="table-column">
      <style:table-column-properties style:rel-column-width="13107*"/>
    </style:style>
  </office:automatic-styles>
  <office:body>
    <office:text>
      <text:h text:style-name="Heading_20_3" text:outline-level="3"><text:bookmark-start text:name="избирательные-участки-района-свиблово-города-москвы-2023"/>Избирательные участки района Свиблово города Москвы 2023<text:bookmark-end text:name="избирательные-участки-района-свиблово-города-москвы-2023"/></text:h>
      <text:p text:style-name="First_20_paragraph">28.07.2023</text:p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column table:style-name="Table1.E"/>
        <table:table-row>
          <table:table-cell table:style-name="TableRowCell" office:value-type="string">
            <text:p text:style-name="Table_20_Contents"><text:span text:style-name="T1">№</text:span></text:p>
          </table:table-cell>
          <table:table-cell table:style-name="TableRowCell" office:value-type="string">
            <text:p text:style-name="Table_20_Contents"><text:span text:style-name="T1">Номер УИК</text:span></text:p>
          </table:table-cell>
          <table:table-cell table:style-name="TableRowCell" office:value-type="string">
            <text:p text:style-name="Table_20_Contents"><text:span text:style-name="T1">Границы избирательного участка (улицы и номера домовладений, входящих в избирательный округ)</text:span></text:p>
          </table:table-cell>
          <table:table-cell table:style-name="TableRowCell" office:value-type="string">
            <text:p text:style-name="Table_20_Contents"><text:span text:style-name="T1">Место нахождения участковой избирательной комиссии</text:span></text:p>
          </table:table-cell>
          <table:table-cell table:style-name="TableRowCell" office:value-type="string">
            <text:p text:style-name="Table_20_Contents"><text:span text:style-name="T1">Место нахождения помещения для голосования</text:span></text:p>
          </table:table-cell>
        </table:table-row>
        <table:table-row>
          <table:table-cell table:style-name="TableRowCell" office:value-type="string">
            <text:p text:style-name="Table_20_Contents"><text:span text:style-name="T1">1</text:span></text:p>
          </table:table-cell>
          <table:table-cell table:style-name="TableRowCell" office:value-type="string">
            <text:p text:style-name="Table_20_Contents"><text:span text:style-name="T1">754</text:span></text:p>
          </table:table-cell>
          <table:table-cell table:style-name="TableRowCell" office:value-type="string">
            <text:p text:style-name="Table_20_Contents">улица Амундсена, дома №№ 14, 16 (корпуса 1, 2);<text:line-break/>Берингов проезд, дома №№ 1, 3, 4, 5, 6 (корпуса 1, 2);<text:line-break/>Уржумская улица, дома №№ 3 (корпуса 1, 2, 3, 4), 5 (корпуса 1, 2)</text:p>
          </table:table-cell>
          <table:table-cell table:style-name="TableRowCell" office:value-type="string">
            <text:p text:style-name="Table_20_Contents">улица Амундсена,<text:line-break/>дом 10, корпус 2,<text:line-break/>в помещении учебного корпуса ГБОУ города Москвы «Школа «Свиблово»</text:p>
          </table:table-cell>
          <table:table-cell table:style-name="TableRowCell" office:value-type="string">
            <text:p text:style-name="Table_20_Contents">улица Амундсена,<text:line-break/>дом 10, корпус 2,<text:line-break/>в помещении учебного корпуса ГБОУ города Москвы «Школа «Свиблово»</text:p>
          </table:table-cell>
        </table:table-row>
        <table:table-row>
          <table:table-cell table:style-name="TableRowCell" office:value-type="string">
            <text:p text:style-name="Table_20_Contents"><text:span text:style-name="T1">2</text:span></text:p>
          </table:table-cell>
          <table:table-cell table:style-name="TableRowCell" office:value-type="string">
            <text:p text:style-name="Table_20_Contents"><text:span text:style-name="T1">756</text:span></text:p>
          </table:table-cell>
          <table:table-cell table:style-name="TableRowCell" office:value-type="string">
            <text:p text:style-name="Table_20_Contents">улица Амундсена, дома №№ 5, 7;<text:line-break/>проезд Нансена, дома №№ 3, 4, 4 (корпус 2), 5, 6 (корпуса 1, 2, 3), 12 (корпус 1);<text:line-break/>проезд Серебрякова, дом №№ 9 (корпуса 1, 2, 3), 11 (корпус 1);<text:line-break/>Снежная улица, дома №№ 14</text:p>
            <text:p text:style-name="Table_20_Contents">(корпуса 1, 2, 3), 16 (корпуса 3,4)</text:p>
          </table:table-cell>
          <table:table-cell table:style-name="TableRowCell" office:value-type="string">
            <text:p text:style-name="Table_20_Contents">улица Амундсена,<text:line-break/>дом 5, корпус 2,<text:line-break/>в помещении филиала АО "Дороги и Мосты" Мостоотряд - 114</text:p>
          </table:table-cell>
          <table:table-cell table:style-name="TableRowCell" office:value-type="string">
            <text:p text:style-name="Table_20_Contents">улица Амундсена,<text:line-break/>дом 5, корпус 2,<text:line-break/>в помещении филиала АО "Дороги и Мосты" Мостоотряд - 114</text:p>
          </table:table-cell>
        </table:table-row>
        <table:table-row>
          <table:table-cell table:style-name="TableRowCell" office:value-type="string">
            <text:p text:style-name="Table_20_Contents"><text:span text:style-name="T1">3</text:span></text:p>
          </table:table-cell>
          <table:table-cell table:style-name="TableRowCell" office:value-type="string">
            <text:p text:style-name="Table_20_Contents"><text:span text:style-name="T1">757</text:span></text:p>
          </table:table-cell>
          <table:table-cell table:style-name="TableRowCell" office:value-type="string">
            <text:p text:style-name="Table_20_Contents">улица Амундсена, дома №№ 1 (корпуса 1, 2), 3 (корпуса 1, 2, 3), 6 (корпуса 1, 2), 8, 10, 11, 11 (корпуса 1, 2), 12, 13 (корпуса 1, 2), 15 (корпуса 1, 2, 3), 17 (корпуса 1, 2), 19;<text:line-break/>проезд Нансена, дома №№ 2 (корпуса 1, 2), 10 (корпуса 1, 2, 3), 12 (корпуса 2, 3);<text:line-break/>Снежная улица, дом № 28;<text:line-break/>Уржумская улица, дом № 1 (корпуса 1, 2)</text:p>
          </table:table-cell>
          <table:table-cell table:style-name="TableRowCell" office:value-type="string">
            <text:p text:style-name="Table_20_Contents">улица Амундсена,<text:line-break/>дом 11, корпус 3,<text:line-break/>в помещении учебного корпуса ГБОУ города Москвы «Школа «Свиблово»</text:p>
          </table:table-cell>
          <table:table-cell table:style-name="TableRowCell" office:value-type="string">
            <text:p text:style-name="Table_20_Contents">улица Амундсена,<text:line-break/>дом 11, корпус 3,<text:line-break/>в помещении учебного корпуса ГБОУ города Москвы «Школа «Свиблово»</text:p>
          </table:table-cell>
        </table:table-row>
        <table:table-row>
          <table:table-cell table:style-name="TableRowCell" office:value-type="string">
            <text:p text:style-name="Table_20_Contents"><text:span text:style-name="T1">4</text:span></text:p>
          </table:table-cell>
          <table:table-cell table:style-name="TableRowCell" office:value-type="string">
            <text:p text:style-name="Table_20_Contents"><text:span text:style-name="T1">760</text:span></text:p>
          </table:table-cell>
          <table:table-cell table:style-name="TableRowCell" office:value-type="string">
            <text:p text:style-name="Table_20_Contents">2-й Ботанический проезд, дома №№ 4, 6;<text:line-break/>Лазоревый проезд, дома №№ 1, 1А (корпуса 1, 2, 3), 2<text:line-break/>улица Седова, дома №№ 5 (корпус 2), 7 (корпус 2), 9 (корпус 2);<text:line-break/>проезд Серебрякова, дома №№ 1/2, 3, 5, 7;<text:line-break/>Снежная улица, дома №№ 1, 3А, 4, 5, 6, 7, 8, 9, 11, 12</text:p>
          </table:table-cell>
          <table:table-cell table:style-name="TableRowCell" office:value-type="string">
            <text:p text:style-name="Table_20_Contents">улица Седова, дом 4, корпус 1,<text:line-break/>в помещении учебного корпуса ГБОУ города Москвы «Школа «Свиблово»</text:p>
          </table:table-cell>
          <table:table-cell table:style-name="TableRowCell" office:value-type="string">
            <text:p text:style-name="Table_20_Contents">улица Седова, дом 4, корпус 1,<text:line-break/>в помещении учебного корпуса ГБОУ города Москвы «Школа «Свиблово»</text:p>
          </table:table-cell>
        </table:table-row>
        <table:table-row>
          <table:table-cell table:style-name="TableRowCell" office:value-type="string">
            <text:p text:style-name="Table_20_Contents"><text:span text:style-name="T1">5</text:span></text:p>
          </table:table-cell>
          <table:table-cell table:style-name="TableRowCell" office:value-type="string">
            <text:p text:style-name="Table_20_Contents"><text:span text:style-name="T1">761</text:span></text:p>
          </table:table-cell>
          <table:table-cell table:style-name="TableRowCell" office:value-type="string">
            <text:p text:style-name="Table_20_Contents">Лазоревый проезд, дома №№ 13, 20, 22, 24, 26;<text:line-break/>улица Седова, дома №№ 2 (корпус 1), 3, 5 (корпус 1), 6 (корпус 2), 7 (корпус 1), 8 (корпуса 1, 2), 9 (корпус 1),10 (корпус 2), 13 (корпус 1), 15 (корпус 2), 17 (корпус 1);<text:line-break/>Снежная улица, дом № 17 (корпус 1)</text:p>
          </table:table-cell>
          <table:table-cell table:style-name="TableRowCell" office:value-type="string">
            <text:p text:style-name="Table_20_Contents">улица Седова, дом 12,<text:line-break/>в помещении учебного корпуса ГБОУ города Москвы «Школа «Свиблово»</text:p>
          </table:table-cell>
          <table:table-cell table:style-name="TableRowCell" office:value-type="string">
            <text:p text:style-name="Table_20_Contents">улица Седова, дом 12,<text:line-break/>в помещении учебного корпуса ГБОУ города Москвы «Школа «Свиблово»</text:p>
          </table:table-cell>
        </table:table-row>
        <table:table-row>
          <table:table-cell table:style-name="TableRowCell" office:value-type="string">
            <text:p text:style-name="Table_20_Contents"><text:span text:style-name="T1">6</text:span></text:p>
          </table:table-cell>
          <table:table-cell table:style-name="TableRowCell" office:value-type="string">
            <text:p text:style-name="Table_20_Contents"><text:span text:style-name="T1">762</text:span></text:p>
          </table:table-cell>
          <table:table-cell table:style-name="TableRowCell" office:value-type="string">
            <text:p text:style-name="Table_20_Contents">проезд Русанова, дома №№ 5, 7, 9, 11, 11 (корпуса 1, 2), 25 (корпус 1), 31, 31 (корпус 2);<text:line-break/>улица Седова, дома №№ 2 (корпус 2), 4 (корпус 2);<text:line-break/>Снежная улица, дома №№ 17 (корпус 2), 19, 19 (корпуса 1, 2), 21/1</text:p>
          </table:table-cell>
          <table:table-cell table:style-name="TableRowCell" office:value-type="string">
            <text:p text:style-name="Table_20_Contents">улица Седова, дом 4, корпус 1,<text:line-break/>в помещении учебного корпуса ГБОУ города Москвы «Школа «Свиблово»</text:p>
          </table:table-cell>
          <table:table-cell table:style-name="TableRowCell" office:value-type="string">
            <text:p text:style-name="Table_20_Contents">улица Седова, дом 4, корпус 1, в помещении учебного корпуса ГБОУ города Москвы «Школа «Свиблово»</text:p>
          </table:table-cell>
        </table:table-row>
        <table:table-row>
          <table:table-cell table:style-name="TableRowCell" office:value-type="string">
            <text:p text:style-name="Table_20_Contents"><text:span text:style-name="T1">7</text:span></text:p>
          </table:table-cell>
          <table:table-cell table:style-name="TableRowCell" office:value-type="string">
            <text:p text:style-name="Table_20_Contents"><text:span text:style-name="T1">764</text:span></text:p>
          </table:table-cell>
          <table:table-cell table:style-name="TableRowCell" office:value-type="string">
            <text:p text:style-name="Table_20_Contents">Вересковая улица, дом № 1 (корпуса 1, 2);<text:line-break/>Игарский проезд, дома №№ 13, 17, 19;<text:line-break/>проезд Русанова, дома №№ 33 (корпуса 1, 2), 35;<text:line-break/>Тенистый проезд, дом № 2 (корпус 1)</text:p>
          </table:table-cell>
          <table:table-cell table:style-name="TableRowCell" office:value-type="string">
            <text:p text:style-name="Table_20_Contents">Тенистый проезд,<text:line-break/>дом 8, строение 1,<text:line-break/>в помещении учебного корпуса ГБОУ города Москвы «Школа «Свиблово»</text:p>
          </table:table-cell>
          <table:table-cell table:style-name="TableRowCell" office:value-type="string">
            <text:p text:style-name="Table_20_Contents">Тенистый проезд,<text:line-break/>дом 8, строение 1,<text:line-break/>в помещении учебного корпуса ГБОУ города Москвы «Школа «Свиблово»</text:p>
          </table:table-cell>
        </table:table-row>
        <table:table-row>
          <table:table-cell table:style-name="TableRowCell" office:value-type="string">
            <text:p text:style-name="Table_20_Contents"><text:span text:style-name="T1">8</text:span></text:p>
          </table:table-cell>
          <table:table-cell table:style-name="TableRowCell" office:value-type="string">
            <text:p text:style-name="Table_20_Contents"><text:span text:style-name="T1">765</text:span></text:p>
          </table:table-cell>
          <table:table-cell table:style-name="TableRowCell" office:value-type="string">
            <text:p text:style-name="Table_20_Contents">Вересковая улица, дома №№ 4, 7, 9, 12 (корпуса 1, 2), 13, 14, 16, 18;<text:line-break/>Ивовая улица, дома №№ 4, 5, 6 (корпуса 1, 2), 7, 9;<text:line-break/>Игарский проезд, дом № 8<text:line-break/>Кольская улица, дома №№ 9, 11, 13;<text:line-break/>Снежная улица, дома №№ 23, 25, 27 (корпуса 1, 2);<text:line-break/>Тенистый проезд, дома №№ 6, 8, 10, 12, 14</text:p>
          </table:table-cell>
          <table:table-cell table:style-name="TableRowCell" office:value-type="string">
            <text:p text:style-name="Table_20_Contents">Тенистый проезд,<text:line-break/>дом 8, строение 1,<text:line-break/>в помещении учебного корпуса ГБОУ города Москвы «Школа «Свиблово»</text:p>
          </table:table-cell>
          <table:table-cell table:style-name="TableRowCell" office:value-type="string">
            <text:p text:style-name="Table_20_Contents">Тенистый проезд,<text:line-break/>дом 8, строение 1,<text:line-break/>в помещении учебного корпуса ГБОУ города Москвы «Школа «Свиблово»</text:p>
          </table:table-cell>
        </table:table-row>
        <table:table-row>
          <table:table-cell table:style-name="TableRowCell" office:value-type="string">
            <text:p text:style-name="Table_20_Contents"><text:span text:style-name="T1">9</text:span></text:p>
          </table:table-cell>
          <table:table-cell table:style-name="TableRowCell" office:value-type="string">
            <text:p text:style-name="Table_20_Contents"><text:span text:style-name="T1">3453</text:span></text:p>
          </table:table-cell>
          <table:table-cell table:style-name="TableRowCell" office:value-type="string">
            <text:p text:style-name="Table_20_Contents">1-й Ботанический проезд, дома №№ 1, 3, 3А, 5;<text:line-break/>Лазоревый проезд, дома №№, 3, 4, 5 (корпуса 1, 3, 4, 5), 6, 8, 10, 12, 14, 16, 18;<text:line-break/>улица Седова, дома №№ 13 (корпус 2), 15 (корпус 1), 17 (корпус 2)<text:line-break/>Сельскохозяйственная улица, дом № 38 (корпуса 1, 2)</text:p>
          </table:table-cell>
          <table:table-cell table:style-name="TableRowCell" office:value-type="string">
            <text:p text:style-name="Table_20_Contents">Лазоревый проезд,<text:line-break/>дом 7, в помещении образовательного учреждения Brookes School Moscow</text:p>
          </table:table-cell>
          <table:table-cell table:style-name="TableRowCell" office:value-type="string">
            <text:p text:style-name="Table_20_Contents">Лазоревый проезд,<text:line-break/>дом 7, в помещении образовательного учреждения Brookes School Moscow</text:p>
          </table:table-cell>
        </table:table-row>
      </table:table>
      <text:p text:style-name="First_20_paragraph"><text:line-break/></text:p>
      <text:p text:style-name="Text_20_body">Адрес страницы: <text:a xlink:type="simple" xlink:href="http://sviblovo.mos.ru/elections/detail/11741922.html" office:name=""><text:span text:style-name="Definition">http://sviblovo.mos.ru/elections/detail/11741922.html</text:span></text:a></text:p>
      <text:p text:style-name="Text_20_body"><text:a xlink:type="simple" xlink:href="http://sviblovo.mos.ru" office:name=""><text:span text:style-name="Definition">Управа района Свиб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10-10T18:25:15Z</meta:creation-date>
    <dc:date>2023-10-10T18:25:15Z</dc:date>
  </office:meta>
</office:document-meta>
</file>