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избирательные-участки-района-свиблово-города-москвы-2022"/>Избирательные участки района Свиблово города Москвы 2022<text:bookmark-end text:name="избирательные-участки-района-свиблово-города-москвы-2022"/></text:h>
      <text:p text:style-name="First_20_paragraph">30.06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№ избирательного</text:span></text:p>
            <text:p text:style-name="Table_20_Contents"><text:span text:style-name="T1">участка</text:span></text:p>
          </table:table-cell>
          <table:table-cell table:style-name="TableRowCell" office:value-type="string">
            <text:p text:style-name="Table_20_Contents"><text:span text:style-name="T1">Границы избирательного участка (улицы и номера домовладений, входящих в избирательный участок)</text:span></text:p>
          </table:table-cell>
          <table:table-cell table:style-name="TableRowCell" office:value-type="string">
            <text:p text:style-name="Table_20_Contents"><text:span text:style-name="T1">Место нахождения</text:span></text:p>
            <text:p text:style-name="Table_20_Contents"><text:span text:style-name="T1">участковой избирательной комиссии</text:span></text:p>
          </table:table-cell>
          <table:table-cell table:style-name="TableRowCell" office:value-type="string">
            <text:p text:style-name="Table_20_Contents"><text:span text:style-name="T1">Место нахождения помещения для голосования</text:span></text:p>
          </table:table-cell>
        </table:table-row>
        <table:table-row>
          <table:table-cell table:style-name="TableRowCell" office:value-type="string">
            <text:p text:style-name="Table_20_Contents">1.</text:p>
          </table:table-cell>
          <table:table-cell table:style-name="TableRowCell" office:value-type="string">
            <text:p text:style-name="Table_20_Contents">753</text:p>
          </table:table-cell>
          <table:table-cell table:style-name="TableRowCell" office:value-type="string">
            <text:p text:style-name="Table_20_Contents">Берингов проезд, дома № 1, 3, 5</text:p>
          </table:table-cell>
          <table:table-cell table:style-name="TableRowCell" office:value-type="string">
            <text:p text:style-name="Table_20_Contents">улица Амундсена, дом 10, корп. 2,</text:p>
            <text:p text:style-name="Table_20_Contents"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Амундсена, дом 10, корп. 2,</text:p>
            <text:p text:style-name="Table_20_Contents"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2.</text:p>
          </table:table-cell>
          <table:table-cell table:style-name="TableRowCell" office:value-type="string">
            <text:p text:style-name="Table_20_Contents">754</text:p>
          </table:table-cell>
          <table:table-cell table:style-name="TableRowCell" office:value-type="string">
            <text:p text:style-name="Table_20_Contents">улица Амундсена, дома № 8, 10, 12, 14, 16 (корпуса 1, 2);</text:p>
            <text:p text:style-name="Table_20_Contents">Берингов проезд, дома № 4, 6 (корпуса 1, 2)</text:p>
            <text:p text:style-name="Table_20_Contents"> </text:p>
          </table:table-cell>
          <table:table-cell table:style-name="TableRowCell" office:value-type="string">
            <text:p text:style-name="Table_20_Contents">улица Амундсена, дом 10, корп. 2,</text:p>
            <text:p text:style-name="Table_20_Contents"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Амундсена, дом 10, корп. 2,</text:p>
            <text:p text:style-name="Table_20_Contents"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3.</text:p>
          </table:table-cell>
          <table:table-cell table:style-name="TableRowCell" office:value-type="string">
            <text:p text:style-name="Table_20_Contents">755</text:p>
          </table:table-cell>
          <table:table-cell table:style-name="TableRowCell" office:value-type="string">
            <text:p text:style-name="Table_20_Contents">улица Амундсена, дома № 1 (корпуса 1, 2), 3 (корпуса 1, 2, 3), 6 (корпуса 1, 2);</text:p>
            <text:p text:style-name="Table_20_Contents">Уржумская улица, дома № 1 (корпуса 1, 2), 3 (корпуса 1, 2, 3, 4), 5 (корпуса 1, 2);</text:p>
            <text:p text:style-name="Table_20_Contents">проезд Нансена, дома № 2 (корпуса 1, 2)</text:p>
          </table:table-cell>
          <table:table-cell table:style-name="TableRowCell" office:value-type="string">
            <text:p text:style-name="Table_20_Contents">улица Амундсена,</text:p>
            <text:p text:style-name="Table_20_Contents">дом 2,</text:p>
            <text:p text:style-name="Table_20_Contents">в помещении ООО «ДСК1 Ростокино»</text:p>
          </table:table-cell>
          <table:table-cell table:style-name="TableRowCell" office:value-type="string">
            <text:p text:style-name="Table_20_Contents">улица Амундсена,</text:p>
            <text:p text:style-name="Table_20_Contents">дом 2,</text:p>
            <text:p text:style-name="Table_20_Contents">в помещении ООО «ДСК1 Ростокино»</text:p>
          </table:table-cell>
        </table:table-row>
        <table:table-row>
          <table:table-cell table:style-name="TableRowCell" office:value-type="string">
            <text:p text:style-name="Table_20_Contents">4.</text:p>
          </table:table-cell>
          <table:table-cell table:style-name="TableRowCell" office:value-type="string">
            <text:p text:style-name="Table_20_Contents">756</text:p>
          </table:table-cell>
          <table:table-cell table:style-name="TableRowCell" office:value-type="string">
            <text:p text:style-name="Table_20_Contents">улица Амундсена, дома № 5, 7;</text:p>
            <text:p text:style-name="Table_20_Contents">проезд Нансена, дома № 3, 4, 4 (корпус 2), 5, 6 (корпуса 1, 2, 3);</text:p>
            <text:p text:style-name="Table_20_Contents">проезд Серебрякова, дом № 11 (корпус 1)</text:p>
            <text:p text:style-name="Table_20_Contents"> </text:p>
          </table:table-cell>
          <table:table-cell table:style-name="TableRowCell" office:value-type="string">
            <text:p text:style-name="Table_20_Contents">улица Амундсена,</text:p>
            <text:p text:style-name="Table_20_Contents">дом 5, корпус 2,</text:p>
            <text:p text:style-name="Table_20_Contents">в помещении МТФ Мостоотряд 114 филиала АО «Дороги и мосты» Мостоотряд-114</text:p>
          </table:table-cell>
          <table:table-cell table:style-name="TableRowCell" office:value-type="string">
            <text:p text:style-name="Table_20_Contents">улица Амундсена,</text:p>
            <text:p text:style-name="Table_20_Contents">дом 5, корпус 2,</text:p>
            <text:p text:style-name="Table_20_Contents">в помещении МТФ Мостоотряд 114 филиала АО «Дороги и мосты» Мостоотряд-114</text:p>
          </table:table-cell>
        </table:table-row>
        <table:table-row>
          <table:table-cell table:style-name="TableRowCell" office:value-type="string">
            <text:p text:style-name="Table_20_Contents">5.</text:p>
          </table:table-cell>
          <table:table-cell table:style-name="TableRowCell" office:value-type="string">
            <text:p text:style-name="Table_20_Contents">757</text:p>
          </table:table-cell>
          <table:table-cell table:style-name="TableRowCell" office:value-type="string">
            <text:p text:style-name="Table_20_Contents">улица Амундсена, дома № 11, 11 (корпуса 1, 2), 13 (корпуса 1, 2), 15 (корпуса 1, 2, 3), 17 (корпуса 1, 2), 19;</text:p>
            <text:p text:style-name="Table_20_Contents">Снежная улица, дом № 28;</text:p>
            <text:p text:style-name="Table_20_Contents">проезд Нансена, дома № 10 (корпуса 1, 2, 3), 12 (корпуса 2, 3)</text:p>
          </table:table-cell>
          <table:table-cell table:style-name="TableRowCell" office:value-type="string">
            <text:p text:style-name="Table_20_Contents">улица Амундсена, дом 11, корпус 3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  <table:table-cell table:style-name="TableRowCell" office:value-type="string">
            <text:p text:style-name="Table_20_Contents">улица Амундсена, дом 11, корпус 3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6.</text:p>
          </table:table-cell>
          <table:table-cell table:style-name="TableRowCell" office:value-type="string">
            <text:p text:style-name="Table_20_Contents">758</text:p>
          </table:table-cell>
          <table:table-cell table:style-name="TableRowCell" office:value-type="string">
            <text:p text:style-name="Table_20_Contents">Снежная улица, дома № 1, 3а, 4, 5, 6, 7, 8, 12, 14 (корпуса 2, 3);</text:p>
            <text:p text:style-name="Table_20_Contents">проезд Серебрякова, дома № 1/2, 3, 5, 7, 9 (корпуса 1, 2, 3)</text:p>
            <text:p text:style-name="Table_20_Contents"> </text:p>
          </table:table-cell>
          <table:table-cell table:style-name="TableRowCell" office:value-type="string">
            <text:p text:style-name="Table_20_Contents">1-й Ботанический проезд, дом 2,</text:p>
            <text:p text:style-name="Table_20_Contents"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1-й Ботанический проезд, дом 2,</text:p>
            <text:p text:style-name="Table_20_Contents"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7.</text:p>
          </table:table-cell>
          <table:table-cell table:style-name="TableRowCell" office:value-type="string">
            <text:p text:style-name="Table_20_Contents">759</text:p>
          </table:table-cell>
          <table:table-cell table:style-name="TableRowCell" office:value-type="string">
            <text:p text:style-name="Table_20_Contents">улица Седова, дом № 17 (корпус 2);</text:p>
            <text:p text:style-name="Table_20_Contents">1-й Ботанический проезд, дома № 1, 3, 3а, 5;</text:p>
            <text:p text:style-name="Table_20_Contents">2-й Ботанический проезд, дом № 4;</text:p>
            <text:p text:style-name="Table_20_Contents">Лазоревый проезд, дома № 2, 4, 6, 8, 10, 12, 13, 14, 16, 18, 20</text:p>
          </table:table-cell>
          <table:table-cell table:style-name="TableRowCell" office:value-type="string">
            <text:p text:style-name="Table_20_Contents">1-й Ботанический проезд, дом 2,</text:p>
            <text:p text:style-name="Table_20_Contents"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1-й Ботанический проезд, дом 2,</text:p>
            <text:p text:style-name="Table_20_Contents"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8.</text:p>
          </table:table-cell>
          <table:table-cell table:style-name="TableRowCell" office:value-type="string">
            <text:p text:style-name="Table_20_Contents">760</text:p>
          </table:table-cell>
          <table:table-cell table:style-name="TableRowCell" office:value-type="string">
            <text:p text:style-name="Table_20_Contents">улица Седова, дома № 2 (корпус 1), 3, 5 (корпуса 1, 2), 6 (корпус 2), 7 (корпус 2);</text:p>
            <text:p text:style-name="Table_20_Contents">Снежная улица, дома № 9, 11, 14 (корпус 1), 16 (корпуса 3,4), 17 (корпус 1);</text:p>
            <text:p text:style-name="Table_20_Contents">проезд Нансена, дом 12 (корпус 1)</text:p>
          </table:table-cell>
          <table:table-cell table:style-name="TableRowCell" office:value-type="string">
            <text:p text:style-name="Table_20_Contents">улица Седова, дом 4, корпус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  <table:table-cell table:style-name="TableRowCell" office:value-type="string">
            <text:p text:style-name="Table_20_Contents">улица Седова, дом 4, корпус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9.</text:p>
          </table:table-cell>
          <table:table-cell table:style-name="TableRowCell" office:value-type="string">
            <text:p text:style-name="Table_20_Contents">761</text:p>
          </table:table-cell>
          <table:table-cell table:style-name="TableRowCell" office:value-type="string">
            <text:p text:style-name="Table_20_Contents">улица Седова, дом № 8 (корпуса 1, 2), 7 (корпус 1), 9 (корпуса 1, 2), 10 (корпус 2), 13 (корпуса 1, 2), 15 (корпуса 1, 2), 17 (корпус 1);</text:p>
            <text:p text:style-name="Table_20_Contents">2-й Ботанический проезд, дом № 6;</text:p>
            <text:p text:style-name="Table_20_Contents">Лазоревый проезд, дома № 22, 24, 26</text:p>
          </table:table-cell>
          <table:table-cell table:style-name="TableRowCell" office:value-type="string">
            <text:p text:style-name="Table_20_Contents">улица Седова, дом 12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  <table:table-cell table:style-name="TableRowCell" office:value-type="string">
            <text:p text:style-name="Table_20_Contents">улица Седова, дом 12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0.</text:p>
          </table:table-cell>
          <table:table-cell table:style-name="TableRowCell" office:value-type="string">
            <text:p text:style-name="Table_20_Contents">762</text:p>
          </table:table-cell>
          <table:table-cell table:style-name="TableRowCell" office:value-type="string">
            <text:p text:style-name="Table_20_Contents">улица Седова, дома № 2 (корпус 2), 4 (корпус 2);</text:p>
            <text:p text:style-name="Table_20_Contents">Снежная улица, дом 17 (корпус 2);</text:p>
            <text:p text:style-name="Table_20_Contents">проезд Русанова, дом № 5, 7</text:p>
          </table:table-cell>
          <table:table-cell table:style-name="TableRowCell" office:value-type="string">
            <text:p text:style-name="Table_20_Contents">улица Седова, дом 4, корпус 1,</text:p>
            <text:p text:style-name="Table_20_Contents"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Седова, дом 4, корпус 1,</text:p>
            <text:p text:style-name="Table_20_Contents"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11.</text:p>
          </table:table-cell>
          <table:table-cell table:style-name="TableRowCell" office:value-type="string">
            <text:p text:style-name="Table_20_Contents">763</text:p>
          </table:table-cell>
          <table:table-cell table:style-name="TableRowCell" office:value-type="string">
            <text:p text:style-name="Table_20_Contents">Ивовая улица, дома № 4, 6 (корпуса 1, 2);</text:p>
            <text:p text:style-name="Table_20_Contents">Игарский проезд, дом № 8;</text:p>
            <text:p text:style-name="Table_20_Contents">проезд Русанова, д. 9, 11, 25 (корпус 1), 31, 31 (корпус 2)</text:p>
          </table:table-cell>
          <table:table-cell table:style-name="TableRowCell" office:value-type="string">
            <text:p text:style-name="Table_20_Contents">Ивовая улица, дом 1,</text:p>
            <text:p text:style-name="Table_20_Contents">в помещении ЗАО «Альянс»</text:p>
          </table:table-cell>
          <table:table-cell table:style-name="TableRowCell" office:value-type="string">
            <text:p text:style-name="Table_20_Contents">Ивовая улица, дом 1,</text:p>
            <text:p text:style-name="Table_20_Contents">в помещении ЗАО «Альянс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2.</text:p>
          </table:table-cell>
          <table:table-cell table:style-name="TableRowCell" office:value-type="string">
            <text:p text:style-name="Table_20_Contents">764</text:p>
          </table:table-cell>
          <table:table-cell table:style-name="TableRowCell" office:value-type="string">
            <text:p text:style-name="Table_20_Contents">Вересковая улица, дома № 1 (корпуса 1, 2);</text:p>
            <text:p text:style-name="Table_20_Contents">Игарский проезд, дома № 13, 17, 19;</text:p>
            <text:p text:style-name="Table_20_Contents">проезд Русанова, дома № 33 (корпуса 1, 2), 35;</text:p>
            <text:p text:style-name="Table_20_Contents">Тенистый проезд, дом № 2 (корпус 1)</text:p>
          </table:table-cell>
          <table:table-cell table:style-name="TableRowCell" office:value-type="string">
            <text:p text:style-name="Table_20_Contents">Тенистый проезд, дом 8, стр.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  <table:table-cell table:style-name="TableRowCell" office:value-type="string">
            <text:p text:style-name="Table_20_Contents">Тенистый проезд, дом 8, стр.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3.</text:p>
          </table:table-cell>
          <table:table-cell table:style-name="TableRowCell" office:value-type="string">
            <text:p text:style-name="Table_20_Contents">765</text:p>
          </table:table-cell>
          <table:table-cell table:style-name="TableRowCell" office:value-type="string">
            <text:p text:style-name="Table_20_Contents">Вересковая улица, дома № 4, 7, 9, 12 (корпуса 1, 2), 13, 14, 16, 18;</text:p>
            <text:p text:style-name="Table_20_Contents">Ивовая улица, дома № 5, 7, 9;</text:p>
            <text:p text:style-name="Table_20_Contents">Кольская улица, дома № 9, 11, 13;</text:p>
            <text:p text:style-name="Table_20_Contents">Тенистый проезд, дома № 6, 8, 10, 12, 14</text:p>
          </table:table-cell>
          <table:table-cell table:style-name="TableRowCell" office:value-type="string">
            <text:p text:style-name="Table_20_Contents">Тенистый проезд, дом 8, стр.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  <table:table-cell table:style-name="TableRowCell" office:value-type="string">
            <text:p text:style-name="Table_20_Contents">Тенистый проезд, дом 8, стр. 1,</text:p>
            <text:p text:style-name="Table_20_Contents">в помещении учебного корпуса ГБОУ города Москвы «Школа «Свиблово»</text:p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4.</text:p>
          </table:table-cell>
          <table:table-cell table:style-name="TableRowCell" office:value-type="string">
            <text:p text:style-name="Table_20_Contents">766</text:p>
          </table:table-cell>
          <table:table-cell table:style-name="TableRowCell" office:value-type="string">
            <text:p text:style-name="Table_20_Contents">Снежная улица, дома № 19, 19 (корпуса 1, 2), 21/1, 23, 25, 27 (корпуса 1, 2);</text:p>
            <text:p text:style-name="Table_20_Contents">проезд Русанова, дома № 11 (корпуса 1, 2)</text:p>
            <text:p text:style-name="Table_20_Contents"> </text:p>
          </table:table-cell>
          <table:table-cell table:style-name="TableRowCell" office:value-type="string">
            <text:p text:style-name="Table_20_Contents">Кольская улица,</text:p>
            <text:p text:style-name="Table_20_Contents">дом 1,</text:p>
            <text:p text:style-name="Table_20_Contents">в помещении АО Научно-исследовательского института транспортного строительства (ЦНИИС)</text:p>
          </table:table-cell>
          <table:table-cell table:style-name="TableRowCell" office:value-type="string">
            <text:p text:style-name="Table_20_Contents">Кольская улица,</text:p>
            <text:p text:style-name="Table_20_Contents">дом 1,</text:p>
            <text:p text:style-name="Table_20_Contents">в помещении АО Научно-исследовательского института транспортного строительства (ЦНИИС)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3453</text:p>
          </table:table-cell>
          <table:table-cell table:style-name="TableRowCell" office:value-type="string">
            <text:p text:style-name="Table_20_Contents">Лазоревый проезд, дома № 1, 1А (корпуса 1, 2, 3), 3, 5 (корпуса 1, 3, 4, 5);</text:p>
            <text:p text:style-name="Table_20_Contents">Сельскохозяйственная улица, дома № 38 (корпуса 1, 2)</text:p>
          </table:table-cell>
          <table:table-cell table:style-name="TableRowCell" office:value-type="string">
            <text:p text:style-name="Table_20_Contents">Лазоревый пр., д. 7,</text:p>
            <text:p text:style-name="Table_20_Contents">в помещении образовательного учреждения Brookes School Moscow</text:p>
          </table:table-cell>
          <table:table-cell table:style-name="TableRowCell" office:value-type="string">
            <text:p text:style-name="Table_20_Contents">Лазоревый пр., д. 7,</text:p>
            <text:p text:style-name="Table_20_Contents">в помещении образовательного учреждения Brookes School Moscow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sviblovo.mos.ru/elections/detail/10905819.html" office:name=""><text:span text:style-name="Definition">http://sviblovo.mos.ru/elections/detail/10905819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5:53:32Z</meta:creation-date>
    <dc:date>2023-06-03T15:53:32Z</dc:date>
  </office:meta>
</office:document-meta>
</file>