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в-феврале-2021-года"/>Результаты антикоррупционной деятельности управы района Свиблово в феврале 2021 года<text:bookmark-end text:name="результаты-антикоррупционной-деятельности-управы-района-свиблово-в-феврале-2021-года"/></text:h>
      <text:p text:style-name="First_20_paragraph">12.03.2021</text:p>
      <text:p text:style-name="Text_20_body"><text:span text:style-name="T1">        - </text:span> 26 февраля  2021 года <text:span text:style-name="T1"> </text:span> с сотрудниками управы района Свиблово города Москвы была проведена лекция-беседа по вопросу соблюдения требований федерального законодательства о противодействии коррупции. С докладом выступала старший помощник Бабушкинского межрайонного прокурора г. Москвы Михайлова Е.С.;</text:p>
      <text:p text:style-name="Text_20_body"><text:span text:style-name="T1">        - </text:span> 16 февраля  2021 года <text:span text:style-name="T1"> </text:span> с сотрудниками управы района Свиблово города Москвы была проведена лекция-беседа по вопросу соблюдения требований федерального законодательства о  порядке рассмотрения обращений граждан. С докладом выступала старший помощник Бабушкинского межрайонного прокурора г. Москвы Михайлова Е.С.;</text:p>
      <text:p text:style-name="Text_20_body">- проведена антикоррупционная экспертиза 7 проектов распоряжений управы района Свиблово города Москвы.</text:p>
      <text:p text:style-name="Text_20_body"> 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9780185.html" office:name=""><text:span text:style-name="Definition">http://sviblovo.mos.ru/anti-corruption/plans-papers-reports-reviews-static-information-on-combating-corruption/detail/9780185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0:01Z</meta:creation-date>
    <dc:date>2023-06-28T15:20:01Z</dc:date>
  </office:meta>
</office:document-meta>
</file>