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зультаты-антикоррупционной-деятельности-управы-района-свиблово-и-подведомственных-учреждений-в-июле-и-августе-2020-года"/>Результаты антикоррупционной деятельности управы района Свиблово и подведомственных учреждений в июле и августе 2020 года<text:bookmark-end text:name="результаты-антикоррупционной-деятельности-управы-района-свиблово-и-подведомственных-учреждений-в-июле-и-августе-2020-года"/></text:h>
      <text:p text:style-name="First_20_paragraph">11.09.2020</text:p>
      <text:p text:style-name="Text_20_body">3 июля 2020 года проведено заседание комиссии по противодействию коррупции управы района Свиблово за 2 квартал 2020 года по темам:</text:p>
      <text:p text:style-name="Text_20_body">1) предложения по совершенствованию работы по противодействию коррупции;</text:p>
      <text:p text:style-name="Text_20_body">2) о проведении антикоррупционной работы в сфере жилищно-коммунального хозяйства в управе района;</text:p>
      <text:p text:style-name="Text_20_body">3) о проводимой работе по противодействию коррупции в ГБУ «Жилищник района Свиблово», ГКУ «ИС района Свиблово», ГБУ ЦСиТР «Радуга-Свиблово» за период с 01.04.2020 по 31.06.2020.</text:p>
      <text:p text:style-name="Text_20_body">- 03 июля 2020 года в управе района Свиблово города Москвы было проведено ежемесячное заседание круглого стола с сотрудниками управы по следующим темам:</text:p>
      <text:p text:style-name="Text_20_body">1) вопрос соблюдения гражданскими служащими ограничений и запретов, установленных для государственных гражданских служащих;</text:p>
      <text:p text:style-name="Text_20_body">2) соблюдение требований по предотвращению или урегулированию конфликта интересов, установленных законодательством о государственной гражданской службе.</text:p>
      <text:p text:style-name="Text_20_body"><text:span text:style-name="T1">-</text:span> 07 июля 2020 года главой управы района Свиблово было проведено с сотрудниками структурных подразделений ежеквартальное обучение по вопросам правоприменительной практики по результатам вступивших в законную силу решений судов;</text:p>
      <text:p text:style-name="Text_20_body">- проведена антикоррупционная экспертиза 12 проектов распоряжений управы района Свиблово города Москвы.</text:p>
      <text:p text:style-name="Text_20_body"><text:line-break/></text:p>
      <text:p text:style-name="Text_20_body">Адрес страницы: <text:a xlink:type="simple" xlink:href="http://sviblovo.mos.ru/anti-corruption/plans-papers-reports-reviews-static-information-on-combating-corruption/detail/9225652.html" office:name=""><text:span text:style-name="Definition">http://sviblovo.mos.ru/anti-corruption/plans-papers-reports-reviews-static-information-on-combating-corruption/detail/9225652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5:20:06Z</meta:creation-date>
    <dc:date>2023-06-28T15:20:06Z</dc:date>
  </office:meta>
</office:document-meta>
</file>