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в-марте-2020-года"/>Результаты антикоррупционной деятельности управы района Свиблово в марте 2020 года<text:bookmark-end text:name="результаты-антикоррупционной-деятельности-управы-района-свиблово-в-марте-2020-года"/></text:h>
      <text:p text:style-name="First_20_paragraph">06.04.2020</text:p>
      <text:p text:style-name="Text_20_body">- 20 марта 2020 года проведено заседание комиссии по противодействию коррупции управы района Свиблово за 1 квартал 2020 года по темам: 1) об исполнении в 1 квартале 2020 года плана по противодействию коррупции в управе района Свиблово города Москвы на 2018-2020 годы; 2) заслушана информация по итогам 1 квартала 2020 года директора ГБУ «Жилищник района Свиблово», руководителя ГКУ «ИС района Свиблово», директора ГБУ ЦСиТР «Радуга-Свиблово»;</text:p>
      <text:p text:style-name="Text_20_body">- сотрудники управы ознакомлены под роспись с памяткой, разработанной Генеральной прокуратурой Российской Федерации «Об административной ответственности за совершение правонарушений коррупционной направленности».</text:p>
      <text:p text:style-name="Text_20_body"><text:span text:style-name="T1">-</text:span> 18 марта 2020 года главой управы района Свиблово было проведено ежеквартальное обучение с сотрудниками, по вопросам правоприменительной практики по результатам вступивших в законную силу решений судов;</text:p>
      <text:p text:style-name="Text_20_body">- проведена антикоррупционная экспертиза 9 проектов распоряжений управы района Свиблово города Москвы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8813521.html" office:name=""><text:span text:style-name="Definition">http://sviblovo.mos.ru/anti-corruption/plans-papers-reports-reviews-static-information-on-combating-corruption/detail/8813521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0:20Z</meta:creation-date>
    <dc:date>2023-06-28T15:20:20Z</dc:date>
  </office:meta>
</office:document-meta>
</file>