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ультаты-антикоррупционной-деятельности-управы-района-свиблово-и-подведомственных-учреждений-в-декабре-2019-года"/>Результаты антикоррупционной деятельности управы района Свиблово и подведомственных учреждений в декабре 2019 года<text:bookmark-end text:name="результаты-антикоррупционной-деятельности-управы-района-свиблово-и-подведомственных-учреждений-в-декабре-2019-года"/></text:h>
      <text:p text:style-name="First_20_paragraph">27.12.2019</text:p>
      <text:p text:style-name="Text_20_body"><text:span text:style-name="T1">-</text:span> 20 декабря 2019 года главой управы района Свиблово было проведено с сотрудниками структурных подразделений ежеквартальное обучение по вопросам правоприменительной практики по результатам вступивших в законную силу решений судов;</text:p>
      <text:p text:style-name="Text_20_body">- сотрудники управы ознакомлены под роспись с рекомендациями, разработанными Министерством труда и социальной защиты Российской Федерации, о запрете на дарение подарков лицам, замещающим государственные и муниципальные должности, а также на получение ими подарков в связи с выполнением служебных (трудовых) обязанностей;</text:p>
      <text:p text:style-name="Text_20_body"><text:span text:style-name="T1">-</text:span> 26 декабря 2019 года было проведено заседание комиссии по противодействию коррупции управы района Свиблово за 4 квартал 2019 года по темам: 1) об исполнении в 2019 году плана по противодействию коррупции в управе района Свиблово города Москвы на 2018-2020 годы; 2) ознакомление с рекомендациями, разработанными Министерством труда и социальной защиты Российской Федерации, о запрете на дарение подарков лицам, замещающим государственные и муниципальные должности, а также на получение ими подарков в связи с выполнением служебных (трудовых) обязанностей; 3) заслушана информация по итогам года директора ГБУ «Жилищник района Свиблово», руководителя ГКУ « ИС района Свиблово», директора ГБУ ЦСиТР «Радуга-Свиблово».</text:p>
      <text:p text:style-name="Text_20_body">- проведена антикоррупционная экспертиза 17 проектов распоряжений управы района Свиблово города Москвы.</text:p>
      <text:p text:style-name="Text_20_body"><text:line-break/></text:p>
      <text:p text:style-name="Text_20_body">Адрес страницы: <text:a xlink:type="simple" xlink:href="http://sviblovo.mos.ru/anti-corruption/plans-papers-reports-reviews-static-information-on-combating-corruption/detail/8598856.html" office:name=""><text:span text:style-name="Definition">http://sviblovo.mos.ru/anti-corruption/plans-papers-reports-reviews-static-information-on-combating-corruption/detail/8598856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20:27Z</meta:creation-date>
    <dc:date>2023-06-28T15:20:27Z</dc:date>
  </office:meta>
</office:document-meta>
</file>