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и-подведомственных-учреждений-в-ноябре-2018-года"/>Результаты антикоррупционной деятельности управы района Свиблово и подведомственных учреждений в ноябре 2018 года<text:bookmark-end text:name="результаты-антикоррупционной-деятельности-управы-района-свиблово-и-подведомственных-учреждений-в-ноябре-2018-года"/></text:h>
      <text:p text:style-name="First_20_paragraph">03.12.2018</text:p>
      <text:p text:style-name="Text_20_body">- 20 ноября 2018 года в управе района Свиблово города Москвы было проведено ежемесячное заседание круглого стола с сотрудниками управы на тему: «Правовая основа противодействия коррупции»;</text:p>
      <text:p text:style-name="Text_20_body">- проведена антикоррупционная экспертиза 16 проектов распоряжений управы района Свиблово города Москвы.</text:p>
      <text:p text:style-name="Text_20_body"><text:span text:style-name="T1">Проведенная работа подведомственными организациями:</text:span></text:p>
      <text:p text:style-name="Text_20_body">1. ГБУ «Жилищник района Свиблово» города Москвы 20 ноября 2018 года проведено заседание комиссии по противодействию коррупции, на котором были рассмотрены вопросы: 1) мониторинг соблюдения требований Федерального закона №44 –ФЗ «О контрактной системе в сфере закупок товаров, работ, услуг для обеспечения государственных и муниципальных нужд»; 2) анализ и оценка информации о законности, целесообразности, обоснованности и эффективности расходов, осуществляемых на закупки.</text:p>
      <text:p text:style-name="Text_20_body">2. ГКУ «ИС района Свиблово» 21 ноября 2018 года проведена рабочая встреча с сотрудниками на которой обсуждали основные понятия, используемые в Федеральном законе от 25.12.2008 № 273-ФЗ «О противодействии коррупции».</text:p>
      <text:p text:style-name="Text_20_body">3. ГБУ ЦС и ТР «Радуга-Свиблово» 27 ноября 2018 года проведено служебное совещание с сотрудниками на котором обсуждались меры по профилактике коррупции, указанные в Федеральном законе от 25.12.2008 № 273- ФЗ «О противодействии коррупции».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7738627.html" office:name=""><text:span text:style-name="Definition">http://sviblovo.mos.ru/anti-corruption/plans-papers-reports-reviews-static-information-on-combating-corruption/detail/7738627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21:27Z</meta:creation-date>
    <dc:date>2023-06-28T16:21:27Z</dc:date>
  </office:meta>
</office:document-meta>
</file>