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антикоррупционной-деятельности-управы-района-свиблово-и-подведомственных-учреждений-в-июле-2018-года"/>Результаты антикоррупционной деятельности управы района Свиблово и подведомственных учреждений в июле 2018 года<text:bookmark-end text:name="результаты-антикоррупционной-деятельности-управы-района-свиблово-и-подведомственных-учреждений-в-июле-2018-года"/></text:h>
      <text:p text:style-name="First_20_paragraph">31.07.2018</text:p>
      <text:p text:style-name="Text_20_body"><text:span text:style-name="T1">-</text:span> 24 июля 2018 года было проведено заседание комиссии по противодействию коррупции управы района Свиблово за 2 квартал 2018 года по темам: 1) о работе по противодействию коррупции в управе района; 2) осуществление анализа письменных обращений граждан, о случаях коррупционных или иных правонарушений, совершенных государственными гражданскими служащими; о своевременном размещении на официальном сайте управы района сведений о доходах, имуществе и обязательствах имущественного характера, предоставляемых государственными служащими; 3) о порядке уведомления государственного служащего о фактах склонения к совершению коррупционного правонарушения; 4) о конфликте интересов;</text:p>
      <text:p text:style-name="Text_20_body"><text:span text:style-name="T1">-</text:span> 25 июля 2018 года было проведено ежеквартальное совещание по противодействию коррупции главой управы района Свиблово с сотрудниками структурных подразделений управы;</text:p>
      <text:p text:style-name="Text_20_body">- 31 июля 2018 года в управе района Свиблово города Москвы было проведено ежемесячное заседание круглого стола с сотрудниками управы и представителем ОМВД района Свиблово на тему: «Общие положения применения дисциплинарной ответственности за совершение коррупционных проступков»;</text:p>
      <text:p text:style-name="Text_20_body">- проведена антикоррупционная экспертиза 8 проектов распоряжений управы района Свиблово города Москвы.</text:p>
      <text:p text:style-name="Text_20_body">Проведены беседы, с поступившими на государственную службу сотрудниками по вопросам противодействия коррупции.</text:p>
      <text:p text:style-name="Text_20_body"><text:span text:style-name="T2">Проведенная работа подведомственными организациями:</text:span></text:p>
      <text:p text:style-name="Text_20_body">1. ГКУ «ИС района Свиблово»:</text:p>
      <text:p text:style-name="Text_20_body">- 25 июля 2018 года был проведен круглый стол с сотрудниками службы, на котором обсуждали: «правила проведения антикоррупционной правой экспертизы проектов правовых актов»;</text:p>
      <text:p text:style-name="Text_20_body">- представлен отчет за 2 квартал 2018 года о проделанной работе.</text:p>
      <text:p text:style-name="Text_20_body">2. ГБУ ЦС и ТР «Радуга-Свиблово»:</text:p>
      <text:p text:style-name="Text_20_body">- 24 июля 2018 года проведен круглый стол с сотрудниками, на котором был обсужден вопрос: «конфликт интересов»;</text:p>
      <text:p text:style-name="Text_20_body">- предоставлен отчет о проделанной работе за 2 квартал 2018 года.</text:p>
      <text:p text:style-name="Text_20_body">3. ГБУ «Жилищник района Свиблово» города Москвы:</text:p>
      <text:p text:style-name="Text_20_body">- 24 июля 2018 года проведено заседание комиссии по противодействию коррупции, на котором был рассмотрен вопрос «О кадровой политике в учреждении»;</text:p>
      <text:p text:style-name="Text_20_body">- сдан отчет в управу района о проделанной работе за 2 квартал 2018 года.</text:p>
      <text:p text:style-name="Text_20_body"><text:line-break/></text:p>
      <text:p text:style-name="Text_20_body">Адрес страницы: <text:a xlink:type="simple" xlink:href="http://sviblovo.mos.ru/anti-corruption/plans-papers-reports-reviews-static-information-on-combating-corruption/detail/7481269.html" office:name=""><text:span text:style-name="Definition">http://sviblovo.mos.ru/anti-corruption/plans-papers-reports-reviews-static-information-on-combating-corruption/detail/7481269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6:21:38Z</meta:creation-date>
    <dc:date>2023-06-28T16:21:38Z</dc:date>
  </office:meta>
</office:document-meta>
</file>