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ы-антикоррупционной-деятельности-управы-района-свиблово-и-подведомственных-учреждений-в-мае-2018-года"/>Результаты антикоррупционной деятельности управы района Свиблово и подведомственных учреждений в мае 2018 года<text:bookmark-end text:name="результаты-антикоррупционной-деятельности-управы-района-свиблово-и-подведомственных-учреждений-в-мае-2018-года"/></text:h>
      <text:p text:style-name="First_20_paragraph">31.05.2018</text:p>
      <text:p text:style-name="Text_20_body"><text:span text:style-name="T1">-</text:span> 3 мая 2018 года было проведено ежеквартальное совещание по противодействию коррупции главы управы района Свиблово с сотрудниками структурных подразделений по темам: 1) о порядке сообщения государственными гражданскими служащими о получении подарка в связи с их должностным положением или исполнением ими служебных обязанностей, сдачи и оценке подарка, реализации (выкупа) и зачисления средств, вырученных от его реализации; 2) 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Ф, владеть и (или) пользоваться иностранными финансовыми инструментами.</text:p>
      <text:p text:style-name="Text_20_body">- на официальном сайте управы в разделе «Противодействие коррупции» 22 мая 2018 года были размещены сведения о доходах, расходах, об имуществе и обязательствах имущественного характера государственных гражданских служащих управы района Свиблово за 2017 год;</text:p>
      <text:p text:style-name="Text_20_body">- 28 мая 2018 года в управе района Свиблово города Москвы было проведено ежемесячное заседание круглого стола с сотрудниками управы и представителем ОМВД района Свиблово Моисеевым В.Ю. на тему: основные понятия, используемые в Федеральном законе от 25.12.2008 № 273- ФЗ «О противодействии коррупции»;</text:p>
      <text:p text:style-name="Text_20_body">- проведена антикоррупционная экспертиза 5 проектов распоряжений управы района Свиблово города Москвы.</text:p>
      <text:p text:style-name="Text_20_body"><text:span text:style-name="T2">Проведенная работа подведомственными организациями:</text:span></text:p>
      <text:p text:style-name="Text_20_body">1. ГБУ ЦС и ТР «Радуга-Свиблово» 25 мая 2018 года проведен круглый стол с сотрудниками на котором обсуждены понятия, используемые в Федеральном законе от 25.12.2008 № 273- ФЗ «О противодействии коррупции».</text:p>
      <text:p text:style-name="Text_20_body">2. ГБУ «Жилищник района Свиблово» города Москвы 23 мая 2018 года проведено заседание комиссии по противодействию коррупции, на котором был рассмотрен вопрос об ответственности лица, сообщившего о факте коррупции, если факт коррупции не будет доказан.</text:p>
      <text:p text:style-name="Text_20_body">3. ГКУ «ИС района Свиблово» 28 мая 2018 года проведена рабочая встреча с сотрудниками на которой обсуждали основные понятия, используемые в Федеральном законе от 25.12.2008 № 273- ФЗ «О противодействии коррупции».</text:p>
      <text:p text:style-name="Text_20_body"><text:line-break/></text:p>
      <text:p text:style-name="Text_20_body">Адрес страницы: <text:a xlink:type="simple" xlink:href="http://sviblovo.mos.ru/anti-corruption/plans-papers-reports-reviews-static-information-on-combating-corruption/detail/7365600.html" office:name=""><text:span text:style-name="Definition">http://sviblovo.mos.ru/anti-corruption/plans-papers-reports-reviews-static-information-on-combating-corruption/detail/7365600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3:28:59Z</meta:creation-date>
    <dc:date>2023-05-20T03:28:59Z</dc:date>
  </office:meta>
</office:document-meta>
</file>