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антикоррупционной-деятельности-управы-района-свиблово-в-июне-2022-года"/>Результаты антикоррупционной деятельности управы района Свиблово в июне 2022 года<text:bookmark-end text:name="результаты-антикоррупционной-деятельности-управы-района-свиблово-в-июне-2022-года"/></text:h>
      <text:p text:style-name="First_20_paragraph">28.07.2022</text:p>
      <text:p text:style-name="Text_20_body">-    30 июня 2022 года   проведено заседание  комиссии по противодействию коррупции управы района Свиблово за 2 квартал 2022 года по темам: 1)  об исполнении в 2 квартале 2022 года плана по противодействию коррупции в управе района Свиблово города Москвы на 2021-2023 годы;  2) заслушана информация  по итогам 2 квартала 2022 года  директора ГБУ «Жилищник района Свиблово»,  завед. филиалом ГБУ г. Москвы «Спортивно-досугового центра «Кентавр» филиал «Радуга-Свиблово»;</text:p>
      <text:p text:style-name="Text_20_body">  -  проведена антикоррупционная экспертиза 12 проектов распоряжений управы района Свиблово города Москвы.</text:p>
      <text:p text:style-name="Text_20_body">          </text:p>
      <text:p text:style-name="Text_20_body"><text:line-break/></text:p>
      <text:p text:style-name="Text_20_body">Адрес страницы: <text:a xlink:type="simple" xlink:href="http://sviblovo.mos.ru/anti-corruption/plans-papers-reports-reviews-static-information-on-combating-corruption/detail/10962954.html" office:name=""><text:span text:style-name="Definition">http://sviblovo.mos.ru/anti-corruption/plans-papers-reports-reviews-static-information-on-combating-corruption/detail/10962954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19:46Z</meta:creation-date>
    <dc:date>2023-06-28T15:19:46Z</dc:date>
  </office:meta>
</office:document-meta>
</file>