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и-подведомственных-учреждений-в-мае-2022-года"/>Результаты антикоррупционной деятельности управы района Свиблово и подведомственных учреждений в мае 2022 года<text:bookmark-end text:name="результаты-антикоррупционной-деятельности-управы-района-свиблово-и-подведомственных-учреждений-в-мае-2022-года"/></text:h>
      <text:p text:style-name="First_20_paragraph">24.06.2022</text:p>
      <text:p text:style-name="Text_20_body">-  18 мая 2022 года в управе  района Свиблово города Москвы было проведено   ежемесячное заседание круглого стола  с сотрудниками  управы  и представителем  ОМВД  района  Свиблово на  тему: «Общие положения  применения дисциплинарной ответственности за  совершение коррупционных проступков»;</text:p>
      <text:p text:style-name="Text_20_body">-  проведена антикоррупционная экспертиза 19 проектов распоряжений управы района Свиблово города Москвы;</text:p>
      <text:p text:style-name="Text_20_body">- проведены беседы, с поступившими на государственную службу сотрудниками по вопросам противодействия коррупции.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10890532.html" office:name=""><text:span text:style-name="Definition">http://sviblovo.mos.ru/anti-corruption/plans-papers-reports-reviews-static-information-on-combating-corruption/detail/10890532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19:49Z</meta:creation-date>
    <dc:date>2023-06-28T15:19:49Z</dc:date>
  </office:meta>
</office:document-meta>
</file>