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зультаты-антикоррупционной-деятельности-управы-района-свиблово-и-подведомственных-учреждений-в-сентябре-2021-года"/>Результаты антикоррупционной деятельности управы района Свиблово и подведомственных учреждений в сентябре 2021 года<text:bookmark-end text:name="результаты-антикоррупционной-деятельности-управы-района-свиблово-и-подведомственных-учреждений-в-сентябре-2021-года"/></text:h>
      <text:p text:style-name="First_20_paragraph">30.09.2021</text:p>
      <text:p text:style-name="Text_20_body"><text:span text:style-name="T1">          </text:span>-     21 сентября 2021 года в управе района Свиблово города Москвы было проведено ежемесячное заседание круглого стола  с сотрудниками управы  на тему: «Правовая основа противодействия коррупции»;</text:p>
      <text:p text:style-name="Text_20_body">          -  29 сентября 2021 года   проведено заседание  комиссии по противодействию коррупции управы района Свиблово за 3 квартал 2021 года по темам: 1)  об исполнении в 3 квартале 2021 года плана по противодействию коррупции в управе района Свиблово города Москвы на 2021-2023 годы;  2) заслушана информация  по итогам 3 квартала 2021 года  директора ГБУ «Жилищник района Свиблово», и.о. руководителя ГКУ «ИС района Свиблово»,  директора ГБУ ЦСиТР «Радуга-Свиблово»;</text:p>
      <text:p text:style-name="Text_20_body">          -    проведена антикоррупционная экспертиза 14 проектов распоряжений управы района Свиблово города Москвы.</text:p>
      <text:p text:style-name="Text_20_body"><text:line-break/></text:p>
      <text:p text:style-name="Text_20_body">Адрес страницы: <text:a xlink:type="simple" xlink:href="http://sviblovo.mos.ru/anti-corruption/plans-papers-reports-reviews-static-information-on-combating-corruption/detail/10288047.html" office:name=""><text:span text:style-name="Definition">http://sviblovo.mos.ru/anti-corruption/plans-papers-reports-reviews-static-information-on-combating-corruption/detail/10288047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5:19:53Z</meta:creation-date>
    <dc:date>2023-06-28T15:19:53Z</dc:date>
  </office:meta>
</office:document-meta>
</file>