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в-июне-2021-года"/>Результаты антикоррупционной деятельности управы района Свиблово в июне 2021 года<text:bookmark-end text:name="результаты-антикоррупционной-деятельности-управы-района-свиблово-в-июне-2021-года"/></text:h>
      <text:p text:style-name="First_20_paragraph">14.07.2021</text:p>
      <text:p text:style-name="Text_20_body">-   30 июня 2021 года   проведено заседание комиссии по противодействию коррупции управы района Свиблово за 2 квартал 2021 года по темам: 1)  об исполнении во 2 квартале 2021 года плана по противодействию коррупции в управе района Свиблово города Москвы на 2021-2023 годы;  2) заслушана информация  по итогам 2 квартала 2021 года  директора ГБУ «Жилищник района Свиблово», руководителя ГКУ « ИС района Свиблово», директора ГБУ ЦСиТР «Радуга-Свиблово»;</text:p>
      <text:p text:style-name="Text_20_body"><text:span text:style-name="T1">- </text:span> 17 июня 2021 года <text:span text:style-name="T1">главой</text:span> управы района Свиблово было проведено ежеквартальное обучение с сотрудниками, по вопросам правоприменительной практики по результатам вступивших в законную силу решений судов;</text:p>
      <text:p text:style-name="Text_20_body">  -  проведена антикоррупционная экспертиза 15 проектов распоряжений управы района Свиблово города Москвы.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10105108.html" office:name=""><text:span text:style-name="Definition">http://sviblovo.mos.ru/anti-corruption/plans-papers-reports-reviews-static-information-on-combating-corruption/detail/10105108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19:56Z</meta:creation-date>
    <dc:date>2023-06-28T15:19:56Z</dc:date>
  </office:meta>
</office:document-meta>
</file>