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ом-главке-росгвардии-определили-лучших-теннисистов"/>В столичном главке Росгвардии определили лучших теннисистов<text:bookmark-end text:name="в-столичном-главке-росгвардии-определили-лучших-теннисистов"/></text:h>
      <text:p text:style-name="First_20_paragraph">25.07.2025</text:p>
      <text:p text:style-name="Text_20_body">В Главном управлении Росгвардии по г. Москве состоялся чемпионат по настольному теннису среди личного состава отделов и служб управления. Соревнования, направленные на популяризацию здорового образа жизни и повышение спортивного мастерства, собрали около 30 сотрудников и военнослужащих.</text:p>
      <text:p text:style-name="Text_20_body">Турнир, проходивший по олимпийской системе с выбыванием после каждого проигрыша, обеспечил зрелищную и напряженную борьбу за первенство.</text:p>
      <text:p text:style-name="Text_20_body">По итогам захватывающих поединков, победителем стал начальник финансово-экономического отдела подполковник полиции Андрей В. Второе место в упорной борьбе занял спасатель общественно-спортивного комплекса рядовой Андрей К. Замкнул тройку лидеров начальник отделения физической подготовки и спорта майор Денис З.</text:p>
      <text:p text:style-name="Text_20_body">В торжественной обстановке врио заместителя начальника Главного управления Росгвардии по г. Москве полковник полиции Дмитрий Тесленко вручил победителям заслуженные награды: медали, грамоты и ценные подарки.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sviblovo.mos.ru/activities/safety-and-security/detail/13123308.html" office:name=""><text:span text:style-name="Definition">http://sviblovo.mos.ru/activities/safety-and-security/detail/13123308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6T10:28:16Z</meta:creation-date>
    <dc:date>2025-07-26T10:28:16Z</dc:date>
  </office:meta>
</office:document-meta>
</file>