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толичном-главке-росгвардии-встретили-вернувшихся-из-командировки-бойцов-омон"/>В столичном главке Росгвардии встретили вернувшихся из командировки бойцов ОМОН<text:bookmark-end text:name="в-столичном-главке-росгвардии-встретили-вернувшихся-из-командировки-бойцов-омон"/></text:h>
      <text:p text:style-name="First_20_paragraph">25.07.2025</text:p>
      <text:p text:style-name="Text_20_body">Сводный отряд ОМОН «Авангард» Главного управления Росгвардии по          г. Москве успешно завершил очередной этап выполнения служебно-боевых задач в Северо-Кавказском регионе и вернулся из служебной командировки.</text:p>
      <text:p text:style-name="Text_20_body">Встреча отряда прошла у Пантеона памяти сотрудников, погибших при исполнении служебного долга.</text:p>
      <text:p text:style-name="Text_20_body">Командир ОМОН «Авангард» полковник полиции Илья Архипов открыл мероприятие, выразив признательность сотрудникам за службу и отметив их вклад в обеспечение безопасности и правопорядка в регионе. Он поздравил бойцов с  возвращением, пожелав им скорейшего восстановления сил.</text:p>
      <text:p text:style-name="Text_20_body">К личному составу обратились ветеран спецподразделения Валентин Топорков и иерей Храма святого благоверного князя Дмитрия Донского при ОМОН «Авангард» отец Владимир. Они поблагодарили бойцов за то, что те в очередной раз доказали, что для них не существует невыполнимых задач.</text:p>
      <text:p text:style-name="Text_20_body">В ходе торжественной церемонии отличившимся сотрудникам спецподразделения были вручены ведомственные награды и благодарности за мужество, высокий профессионализм и образцовое выполнение служебных обязанностей.</text:p>
      <text:p text:style-name="Text_20_body"><text:line-break/></text:p>
      <text:p text:style-name="Text_20_body">Адрес страницы: <text:a xlink:type="simple" xlink:href="http://sviblovo.mos.ru/activities/safety-and-security/detail/13123305.html" office:name=""><text:span text:style-name="Definition">http://sviblovo.mos.ru/activities/safety-and-security/detail/13123305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26T10:28:18Z</meta:creation-date>
    <dc:date>2025-07-26T10:28:18Z</dc:date>
  </office:meta>
</office:document-meta>
</file>