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редства-спасения-как-защитить-себя-и-своих-близких-при-пожаре"/>Средства спасения: как защитить себя и своих близких при пожаре<text:bookmark-end text:name="средства-спасения-как-защитить-себя-и-своих-близких-при-пожаре"/></text:h>
      <text:p text:style-name="First_20_paragraph">01.07.2025</text:p>
      <text:p text:style-name="Text_20_body"><text:span text:style-name="T1">Пожар – одно из самых разрушительных и непредсказуемых явлений, которое может произойти с каждым. Бывает, что люди оказываются в ловушке в собственной квартире из-за сильного задымления или огня, блокирующего выход. В таких случаях на помощь могут прийти специальные средства спасения.</text:span></text:p>
      <text:p text:style-name="Text_20_body">К сожалению, даже в современном мире самой частой причиной возникновения пожара является человеческий фактор. Советами о том, как можно обезопасить свой дом, поделился начальник группы по профилактической работе ПСО №204 столичного Пожарно-спасательного центра Евгений Орнацкий.</text:p>
      <text:p text:style-name="Text_20_body">Именно незнание или игнорирование элементарных правил пожарной безопасности зачастую приводит к трагедии. При этом на сегодняшний день существует множество способов, как обезопасить свой дом от пожара. Одним из самых простых, но важных предметов является индивидуальный пожарный извещатель.</text:p>
      <text:p text:style-name="Text_20_body"><text:span text:style-name="T2">«Пожарные извещатели необходимо устанавливать в квартирах, чтобы минимизировать риски и вовремя предупредить об опасности. Автономные датчики дыма реагируют на малейшее задымление и издают громкий сигнал, что позволяет домочадцам в кратчайшие сроки предпринять действия по тушению возгорания или, если под рукой нет никаких огнетушащих веществ, вовремя покинуть помещение,</text:span> – рассказал начальник группы по профилактической работе ПСО №204 Евгений Орнацкий. – <text:span text:style-name="T2">При этом не стоит забывать, что при возникновении пожара нужно обязательно позвонить по номеру «112» и сообщить точный адрес происшествия. Затем следует оповестить своих соседей, провести эвакуацию и дожидаться помощи пожарно-спасательных расчетов».</text:span></text:p>
      <text:p text:style-name="Text_20_body">Более компактным, но не менее эффективным средством для тушения небольшого возгорания является устройство внутриквартирного пожаротушения (УВК) или пожарная сумка. Это небольшой гибкий рукав с насадкой-распылителем, который подключается к водопроводному крану холодной воды. На ранних стадиях пожара с помощью этого устройства можно самостоятельно ликвидировать возгорание. Обязательно следует помнить о том, что тушить им находящиеся под напряжением электрические предметы или электропроводку категорически запрещено! Для тушения пожаров в электроприборах под напряжением рекомендуется использовать углекислотные, воздушно-эмульсионные или порошковые огнетушители.</text:p>
      <text:p text:style-name="Text_20_body"><text:span text:style-name="T2">«В случае с электроустановками не менее полезным предметом будет пиростикер. Это самосрабатывающее средство тушения огня, позволяющее нейтрализовать локальное возгорание на его начальной стадии,</text:span> – добавил Евгений Орнацкий. – <text:span text:style-name="T2">Пиростикер представляет собой тонкую плоскую полоску с микрокапсулами, в которых находится огнетушащее вещество. По сути, это автономный микро-огнетушитель. Пиростикеры можно устанавливать в электрических распределительных щитах, розетках, выключателях и переключателях, то есть везде, где есть хотя бы минимальный риск возникновения короткого замыкания. При этом у устройства достаточно большой срок годности, оно не требует технического сервиса, его можно установить даже в труднодоступных местах».</text:span></text:p>
      <text:p text:style-name="Text_20_body">Если в вашем доме нет этих полезных устройств, и в том числе пожарного извещателя, возгорание может застигнуть вас врасплох. Кроме того, во время пожара страшен не столько огонь, сколько сильное задымление. Можно, конечно, использовать смоченное водой полотенце, но этот метод не защищает от угарного газа. Чтобы избежать отравления продуктами горения, гораздо эффективнее использовать самоспасатели.</text:p>
      <text:p text:style-name="Text_20_body"><text:span text:style-name="T2">«Самоспасатели бывают двух основных видов: фильтрующие и изолирующие. Принцип работы фильтрующих самоспасателей основан на фильтрации отравленного воздуха, а изолирующих – на полной изоляции органов дыхания от окружающей атмосферы. Однако цель у них одна – экстренная защита органов дыхания от продуктов горения, химикатов и прочих токсичных веществ. Изготавливаются такие защитные капюшоны из специальной теплоотражающей ткани, что позволяет находиться в зоне с высоким температурным режимом. Наличие самоспасателя дает домочадцам то драгоценное время, которое необходимо для проведения эвакуации из горящего помещения,</text:span> – рассказал специалист. – <text:span text:style-name="T2">При этом не стоит забывать, что самоспасатель – это именно средство для эвакуации, время защитного действия которого в зависимости от модели варьируется от 20 до 40 минут. То есть в случае пожара вам необходимо быстро надеть самоспасатели и покинуть помещение, но ни в коем случае не оставаться и не задерживаться в зоне задымления»</text:span>.</text:p>
      <text:p text:style-name="Text_20_body">Самоспасатели – эффективные и недорогостоящие, но очень важные предметы, которые лучше иметь в квартире. Их количество должно быть предусмотрено на всех членов семьи, и храниться они должны в легкодоступном месте. Кстати, если в помещении проживают домашние животные, то переноски и поводки также должны быть легкодоступны, чтобы в случае необходимости вы могли быстро эвакуировать своих питомцев. Важно помнить, что не стоит тратить много времени на поимку и поиск своих пушистых домочадцев, главное – обезопасить самих себя и вовремя эвакуироваться. О наличии в помещении питомцев можно будет сообщить прибывшим на место пожарно-спасательным подразделениям. Еще один простейший способ – специальный стикер. Он клеится на входную дверь или окно и предупреждает пожарных о том, что в доме есть животные.</text:p>
      <text:p text:style-name="Text_20_body">Если рассмотреть более опасный случай, когда во время пожара оказались заблокированы выходы из квартиры, то и здесь есть специальное устройство, которое может прийти на помощь – моноспас.</text:p>
      <text:p text:style-name="Text_20_body"><text:span text:style-name="T2">«Моноспас – это индивидуальное спусковое спасательное устройство, предназначенное для быстрой эвакуации из многоэтажного здания через окно. Оно представляет из себя прочный трос с карабином и спусковым механизмом, который крепится к стене или балкону. Обычно моноспас рассчитан на высоту до 50 метров,</text:span> – добавил Евгений Орнацкий. <text:span text:style-name="T2">– Такие устройства достаточно просты в использовании и гарантируют безопасный спуск с верхних этажей в случае пожара при отсутствии других путей эвакуации. Конечно, установка моноспаса совсем необязательна. В случае возникновения пожара первые пожарно-спасательные подразделения прибывают на место менее чем за 10 минут. Главной задачей расчета на месте происшествия является спасение людей. Эвакуацию из горящего помещения проводят звенья газодымозащитной службы или организуется спасение с помощью подъемных механизмов. Все зависит от конкретного пожара. Неизменно одно – пожарные и спасатели сделают все возможное, чтобы вас спасти. Поэтому установка в квартире моноспаса – это лишь дополнительный элемент безопасности для вашего спокойствия»,</text:span> – подчеркнул специалист.</text:p>
      <text:p text:style-name="Text_20_body">Безусловно, все эти предметы требуют определенных затрат, но они несравнимы с ценой человеческой жизни. Специальные средства спасения помогут вам быть готовыми к любой опасной ситуации, а соблюдение правил пожарной безопасности поможет их и вовсе избежать. Помните, что ваша безопасность – в ваших руках!</text:p>
      <text:p text:style-name="Text_20_body">  </text:p>
      <text:p text:style-name="Text_20_body"><text:line-break/></text:p>
      <text:p text:style-name="Text_20_body">Адрес страницы: <text:a xlink:type="simple" xlink:href="http://sviblovo.mos.ru/activities/safety-and-security/detail/13076795.html" office:name=""><text:span text:style-name="Definition">http://sviblovo.mos.ru/activities/safety-and-security/detail/13076795.html</text:span></text:a></text:p>
      <text:p text:style-name="Text_20_body"><text:a xlink:type="simple" xlink:href="http://sviblovo.mos.ru" office:name=""><text:span text:style-name="Definition">Управа района Свиб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02T01:32:03Z</meta:creation-date>
    <dc:date>2025-07-02T01:32:03Z</dc:date>
  </office:meta>
</office:document-meta>
</file>