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ам-рассказали-о-пожарной-безопасности"/>Школьникам рассказали о пожарной безопасности<text:bookmark-end text:name="школьникам-рассказали-о-пожарной-безопасности"/></text:h>
      <text:p text:style-name="First_20_paragraph">27.06.2025</text:p>
      <text:p text:style-name="Text_20_body">Сегодня сотрудники Управления Департамента ГОЧСиПБ по Северо-Восточному округу совместно с дежурной сменой Аварийно-спасательного отряда № 3 Пожарно-спасательного центра Москвы провели для школьников младших классов школы № 281 занятия по пожарной безопасности.</text:p>
      <text:p text:style-name="Text_20_body">Анастасия Тур, главный специалист Управления Департамента ГОЧСиПБ по СВАО, рассказала ребятам, как устроена структура Департамента по делам гражданской обороны, чрезвычайным ситуациям и пожарной безопасности города Москвы. Какие пожарные и спасательные подразделения обеспечивают безопасность жителей столицы.</text:p>
      <text:p text:style-name="Text_20_body">Рассказала детям об основных причинах возникновения пожаров, о правилах поведения в случае возникновения чрезвычайных ситуаций, какие есть сигналы оповещения, куда звонить и что говорить в экстренных случаях.</text:p>
      <text:p text:style-name="Text_20_body">Провела с ними викторину по пожарной безопасности.</text:p>
      <text:p text:style-name="Text_20_body">«Пожар легче предупредить, чем затушить, гласит народная мудрость, и наша задача с малых лет привить детям навыки пожаробезопасного поведения, научить правильным действиям в случае возникновения пожара и других экстремальных ситуаций.</text:p>
      <text:p text:style-name="Text_20_body">Работники нашего управления регулярно выезжают на такие занятия в школы, где рассказывают ученикам о соблюдении правил пожарной безопасности, о причинах возгорания и что делать, если пожар всё же случился.</text:p>
      <text:p text:style-name="Text_20_body">Рассказывают, как правильно вызвать по телефону пожарных, что говорить, и о том, что по возможности необходимо предупредить о пожаре соседей», - рассказала Анастасия Тур.</text:p>
      <text:p text:style-name="Text_20_body">Дежурная смена спасателей ознакомила ребят с работой спасательной техники и как пользоваться инструментами, которыми оборудован аварийно-спасательный автомобиль. Рассказали и показали с помощью каких инструментов проводят аварийно-спасательные работы.</text:p>
      <text:p text:style-name="Text_20_body">Ребята слушали с интересом, задавали вопросы. Занятия прошли интересно и познавательно. По окончании мероприятия всем раздали памятки по пожарной безопасности.</text:p>
      <text:p text:style-name="Text_20_body">Управление по СВАО Департамента ГОЧСиПБ напоминает:</text:p>
      <text:p text:style-name="Text_20_body">- в случае обнаружения признаков пожара (пламя, искры, запах горелой электроизоляции и т.п.) следует позвонить по телефонам <text:span text:style-name="T1">101, 112.</text:span></text:p>
      <text:p text:style-name="Text_20_body"><text:line-break/></text:p>
      <text:p text:style-name="Text_20_body">Адрес страницы: <text:a xlink:type="simple" xlink:href="http://sviblovo.mos.ru/activities/safety-and-security/detail/13069897.html" office:name=""><text:span text:style-name="Definition">http://sviblovo.mos.ru/activities/safety-and-security/detail/13069897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7T21:58:58Z</meta:creation-date>
    <dc:date>2025-06-27T21:58:58Z</dc:date>
  </office:meta>
</office:document-meta>
</file>