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вила-пожарной-безопасности-в-жилье.-правила-поведения-при-пожаре.-меры-пожарной-безопасности-в-жилых-домах-и-общежитиях"/>Правила пожарной безопасности в жилье. Правила поведения при пожаре. Меры пожарной безопасности в жилых домах и общежитиях<text:bookmark-end text:name="правила-пожарной-безопасности-в-жилье.-правила-поведения-при-пожаре.-меры-пожарной-безопасности-в-жилых-домах-и-общежитиях"/></text:h>
      <text:p text:style-name="First_20_paragraph">26.06.2025</text:p>
      <text:p text:style-name="Text_20_body">Основные требования Правил пожарной безопасности:</text:p>
      <text:p text:style-name="Text_20_body">- не оставляйте без присмотра включенные в электросеть бытовые электроприборы;</text:p>
      <text:p text:style-name="Text_20_body">-эксплуатируйте электроприборы в соответствии с требованиями инструкций по эксплуатации заводов-изготовителей;</text:p>
      <text:p text:style-name="Text_20_body">- следите за неисправностью электропроводки, не пользуйтесь поврежденными электроприборами, электророзетками;</text:p>
      <text:p text:style-name="Text_20_body">- не включайте в одну электророзетку одновременно несколько мощных потребителей электроэнергии, перегружая электросеть;</text:p>
      <text:p text:style-name="Text_20_body">- не эксплуатируйте электросветильники со снятыми защитными плафонами;</text:p>
      <text:p text:style-name="Text_20_body">- не пользуйтесь в помещении источниками открытого огня (свечи, спички, факела и т.д.);</text:p>
      <text:p text:style-name="Text_20_body">В квартирах жилых домов и комнатах общежитий запрещается устраивать различного рода производственные и складские помещения, в которых применяются и хранятся пожароопасные и взрывопожароопасные вещества и материалы;</text:p>
      <text:p text:style-name="Text_20_body">v запрещается хранить в квартирах и комнатах общежитий баллоны с горючими газами, емкости с легковоспламеняющимися и горючими жидкостями и т.д.;</text:p>
      <text:p text:style-name="Text_20_body">v запрещается загромождать пути эвакуации (лестничные клетки, лестничные марши, коридоры) различными материалами, изделиями, оборудованием;</text:p>
      <text:p text:style-name="Text_20_body">v запрещается устраивать на лестничных клетках и поэтажных коридорах кладовые (чуланы), а также хранить под лестничными маршами и на лестничных площадках вещи, мебель и горючие материалы.</text:p>
      <text:p text:style-name="Text_20_body"><text:span text:style-name="T1">Пожар в квартире</text:span></text:p>
      <text:p text:style-name="Text_20_body"><text:span text:style-name="T1">НЕЛЬЗЯ</text:span> делать при пожаре в доме (квартире):</text:p>
      <text:p text:style-name="Text_20_body">· пытаться выйти через задымленный коридор или лестницу (дым очень токсичен, горячий воздух может также обжечь легкие);</text:p>
      <text:p text:style-name="Text_20_body">· опускаться по водосточным трубам и стоякам с помощью простыней и веревок (если в этом нет самой острой необходимости, ведь падение без отсутствия специальных навыков почти всегда неизбежно);</text:p>
      <text:p text:style-name="Text_20_body">· прыгать из окна (начиная с 4-го этажа, каждый второй прыжок смертелен)</text:p>
      <text:p text:style-name="Text_20_body"><text:span text:style-name="T1">НЕОБХОДИМО:</text:span></text:p>
      <text:p text:style-name="Text_20_body">· Сообщить в пожарную охрану по телефону 101 или 112 (с мобильного телефона).</text:p>
      <text:p text:style-name="Text_20_body">· Вывести на улицу детей и престарелых.</text:p>
      <text:p text:style-name="Text_20_body">· Попробовать самостоятельно потушить пожар, используя подручные средства (воду, плотную ткань, землю из-под цветов и т.п.).</text:p>
      <text:p text:style-name="Text_20_body">· При опасности поражения электрическим током отключить электроэнергию (автоматы в щитке на лестничной площадке),</text:p>
      <text:p text:style-name="Text_20_body">· Помните, что легковоспламеняющиеся жидкости тушить водой неэффективно. Лучше всего воспользоваться огнетушителем, а при его отсутствии мокрой тряпкой.</text:p>
      <text:p text:style-name="Text_20_body">· Во время пожара необходимо воздержаться от открытия окон и дверей для уменьшения притока воздуха.</text:p>
      <text:p text:style-name="Text_20_body">· Если в квартире сильно задымлено, и ликвидировать очаги горения своими силами не предоставляется возможным, немедленно покиньте квартиру, прикрыв за собой дверь.</text:p>
      <text:p text:style-name="Text_20_body">· При невозможности эвакуации из квартиры через лестничные марши используйте балконную лестницу, а если ее нет, то выйдите на балкон, закрыв плотно за собой дверь, и постарайтесь привлечь к себе внимание прохожих и пожарных.</text:p>
      <text:p text:style-name="Text_20_body">· По возможности организуйте встречу пожарных подразделений, укажите на очаг пожара.</text:p>
      <text:p text:style-name="Text_20_body"><text:line-break/></text:p>
      <text:p text:style-name="Text_20_body">Адрес страницы: <text:a xlink:type="simple" xlink:href="http://sviblovo.mos.ru/activities/safety-and-security/detail/13066058.html" office:name=""><text:span text:style-name="Definition">http://sviblovo.mos.ru/activities/safety-and-security/detail/13066058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6T23:12:18Z</meta:creation-date>
    <dc:date>2025-06-26T23:12:18Z</dc:date>
  </office:meta>
</office:document-meta>
</file>