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мчс-проводят-инструктажи-на-объектах-с-массовым-пребыванием-людей"/>Сотрудники МЧС проводят инструктажи на объектах с массовым пребыванием людей<text:bookmark-end text:name="сотрудники-мчс-проводят-инструктажи-на-объектах-с-массовым-пребыванием-людей"/></text:h>
      <text:p text:style-name="First_20_paragraph">26.06.2025</text:p>
      <text:p text:style-name="Text_20_body">Чтобы обеспечить безопасность посетителей и работников, сотрудники 1 РОНПР Управления по Северо-Восточному административному округу Главного Управления МЧС России по городу Москве проводят регулярные противопожарные инструктажи на самых разных объектах — в торговых центрах, школах, больницах, театрах, офисах и местах проведения массовых мероприятий.</text:p>
      <text:p text:style-name="Text_20_body">Во время инструктажей:</text:p>
      <text:p text:style-name="Text_20_body">▪ Рассказывают, как правильно пользоваться огнетушителями и другими средствами пожаротушения;</text:p>
      <text:p text:style-name="Text_20_body">▪ Объясняют, как действовать при пожаре — порядок эвакуации и оповещения;</text:p>
      <text:p text:style-name="Text_20_body">▪ Проверяют, доступны ли эвакуационные выходы и исправны ли системы сигнализации;</text:p>
      <text:p text:style-name="Text_20_body">▪ Раздают памятки с важной информацией и контактами экстренных служб.</text:p>
      <text:p text:style-name="Text_20_body">Безопасность каждого зависит от знаний и готовности персонала и посетителей.</text:p>
      <text:p text:style-name="Text_20_body">Если вы находитесь в общественных местах — внимательно слушайте указания и не игнорируйте правила пожарной безопасности.</text:p>
      <text:p text:style-name="Text_20_body">Помните: при пожаре необходимо немедленно звонить по телефону 112 и следовать инструкциям спасателей.</text:p>
      <text:p text:style-name="Text_20_body">Берегите себя и своих близких — соблюдение правил пожарной безопасности спасает жизни!</text:p>
      <text:p text:style-name="Text_20_body"><text:line-break/></text:p>
      <text:p text:style-name="Text_20_body">Адрес страницы: <text:a xlink:type="simple" xlink:href="http://sviblovo.mos.ru/activities/safety-and-security/detail/13065934.html" office:name=""><text:span text:style-name="Definition">http://sviblovo.mos.ru/activities/safety-and-security/detail/13065934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23:12:18Z</meta:creation-date>
    <dc:date>2025-06-26T23:12:18Z</dc:date>
  </office:meta>
</office:document-meta>
</file>