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чс-предупреждает-соблюдайте-правила-пожарной-безопасности-в-парках"/>МЧС предупреждает: соблюдайте правила пожарной безопасности в парках<text:bookmark-end text:name="мчс-предупреждает-соблюдайте-правила-пожарной-безопасности-в-парках"/></text:h>
      <text:p text:style-name="First_20_paragraph">26.06.2025</text:p>
      <text:p text:style-name="Text_20_body">МЧС напоминает: огонь в лесу — опасность для всех!</text:p>
      <text:p text:style-name="Text_20_body">В условиях жаркой и сухой погоды сотрудники МЧС усилили рейды в парках и лесопарковых зонах. Отдыхающим проводят противопожарные инструктажи и вручают памятки.</text:p>
      <text:p text:style-name="Text_20_body">Даже один непотушенный окурок может стать причиной масштабного пожара.</text:p>
      <text:p text:style-name="Text_20_body">Не оставайтесь равнодушными — соблюдайте простые, но жизненно важные правила!</text:p>
      <text:p text:style-name="Text_20_body">Что строго запрещено в природных зонах:</text:p>
      <text:p text:style-name="Text_20_body">▪ Разводить костры вне специально оборудованных мест.</text:p>
      <text:p text:style-name="Text_20_body">▪ Использовать мангалы рядом с деревьями, кустарником и сухой травой.</text:p>
      <text:p text:style-name="Text_20_body">▪ Сжигать мусор, сухую листву и траву.</text:p>
      <text:p text:style-name="Text_20_body">▪ Бросать горящие спички или окурки.</text:p>
      <text:p text:style-name="Text_20_body">▪ Оставлять стеклянные бутылки и банки на солнце — они могут сработать как линза.</text:p>
      <text:p text:style-name="Text_20_body">▪ Парковать авто на сухой траве — горячая выхлопная система легко вызывает возгорание.</text:p>
      <text:p text:style-name="Text_20_body">Важно:</text:p>
      <text:p text:style-name="Text_20_body">Поговорите с детьми об опасности игр с огнём, спичками и зажигалками.</text:p>
      <text:p text:style-name="Text_20_body">Если вы заметили дым или пламя — сразу звоните 112.</text:p>
      <text:p text:style-name="Text_20_body">Не пытайтесь самостоятельно тушить огонь, если он распространяется — эвакуируйтесь и сообщите спасателям точное местоположение.</text:p>
      <text:p text:style-name="Text_20_body">Берегите себя и природу!</text:p>
      <text:p text:style-name="Text_20_body">Ответственное поведение — ваш вклад в безопасность города и сохранение зелёных зон.</text:p>
      <text:p text:style-name="Text_20_body"><text:line-break/></text:p>
      <text:p text:style-name="Text_20_body">Адрес страницы: <text:a xlink:type="simple" xlink:href="http://sviblovo.mos.ru/activities/safety-and-security/detail/13065913.html" office:name=""><text:span text:style-name="Definition">http://sviblovo.mos.ru/activities/safety-and-security/detail/13065913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23:12:22Z</meta:creation-date>
    <dc:date>2025-06-26T23:12:22Z</dc:date>
  </office:meta>
</office:document-meta>
</file>