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рганизация-привлечена-к-административной-ответственности-за-нарушение-правил-охраны-водных-объектов"/>Организация привлечена к административной ответственности за нарушение правил охраны водных объектов<text:bookmark-end text:name="организация-привлечена-к-административной-ответственности-за-нарушение-правил-охраны-водных-объектов"/></text:h>
      <text:p text:style-name="First_20_paragraph">23.06.2025</text:p>
      <text:p text:style-name="Text_20_body">Межрайонной природоохранной прокуратурой г. Москвы<text:line-break/>проведена проверка исполнения требований природоохранного законодательства.</text:p>
      <text:p text:style-name="Text_20_body">Выявлено, что организацией, при производстве строительных работ допущено загрязнение водного объекта в результате отсыпки грантами и строительным мусором, а также производство работ осуществлялось в отсутствие согласований и разрешений.</text:p>
      <text:p text:style-name="Text_20_body">В силу Федерального закона РФ «Об охране окружающей среды» хозяйственная и иная деятельность в том числе юридических лиц, оказывающая воздействие на окружающую среду, должна осуществляться на основе принципов соблюдения права человека на благоприятную окружающую среду, охраны, воспроизводства и рационального использования природных ресурсов, обеспечения снижения негативного воздействия хозяйственной и иной деятельности на окружающую среду в соответствии с нормативами в области охраны окружающей среды.</text:p>
      <text:p text:style-name="Text_20_body">По выявленным нарушениям, в отношении юридического лица, осуществляющего деятельность, вынесены постановления о возбуждении дел об административном правонарушении по ч. 4 ст. 8.13 (нарушение правил охраны водных объектов) Кодекса Российской Федерации об административных правонарушениях.</text:p>
      <text:p text:style-name="Text_20_body">Исполнение требований природоохранного законодательства при ведении работ поставлено на контроль.</text:p>
      <text:p text:style-name="Text_20_body"><text:line-break/></text:p>
      <text:p text:style-name="Text_20_body">Адрес страницы: <text:a xlink:type="simple" xlink:href="http://sviblovo.mos.ru/activities/safety-and-security/detail/13053803.html" office:name=""><text:span text:style-name="Definition">http://sviblovo.mos.ru/activities/safety-and-security/detail/13053803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4T20:22:16Z</meta:creation-date>
    <dc:date>2025-06-24T20:22:16Z</dc:date>
  </office:meta>
</office:document-meta>
</file>