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-административной-ответственности-привлечено-должностное-лицо-организации-допустившее-нарушение-требований-природоохранного-законодательства"/>К административной ответственности привлечено должностное лицо организации, допустившее нарушение требований природоохранного законодательства<text:bookmark-end text:name="к-административной-ответственности-привлечено-должностное-лицо-организации-допустившее-нарушение-требований-природоохранного-законодательства"/></text:h>
      <text:p text:style-name="First_20_paragraph">18.06.2025</text:p>
      <text:p text:style-name="Text_20_body">Межрайонной природоохранной прокуратурой г. Москвы<text:line-break/>проведена проверка исполнения требований природоохранного законодательства.</text:p>
      <text:p text:style-name="Text_20_body">Проверкой установлено, что организацией, при производстве строительных работ произведен сброс сточных вод в водный объект.</text:p>
      <text:p text:style-name="Text_20_body">Выявленные нарушения противоречили принципам соблюдения права человека на благоприятную окружающую среду, охраны, воспроизводства и рационального использования природных ресурсов, обеспечения снижения негативного воздействия хозяйственной и иной деятельности на окружающую среду в соответствии с нормативами в области охраны окружающей среды.</text:p>
      <text:p text:style-name="Text_20_body">По нарушениям, в отношении должностного лица, осуществляющего деятельность, вынесены постановления о возбуждении дел об административном правонарушении по ч. 1 ст. 8.14 (нарушение правил водопользования) Кодекса Российской Федерации об административных правонарушениях.</text:p>
      <text:p text:style-name="Text_20_body">Исполнение требований природоохранного законодательства при ведении работ поставлено на контроль.</text:p>
      <text:p text:style-name="Text_20_body"><text:line-break/></text:p>
      <text:p text:style-name="Text_20_body">Адрес страницы: <text:a xlink:type="simple" xlink:href="http://sviblovo.mos.ru/activities/safety-and-security/detail/13041410.html" office:name=""><text:span text:style-name="Definition">http://sviblovo.mos.ru/activities/safety-and-security/detail/13041410.html</text:span></text:a></text:p>
      <text:p text:style-name="Text_20_body"><text:a xlink:type="simple" xlink:href="http://sviblovo.mos.ru" office:name=""><text:span text:style-name="Definition">Управа района Свиб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8T09:09:57Z</meta:creation-date>
    <dc:date>2025-06-18T09:09:57Z</dc:date>
  </office:meta>
</office:document-meta>
</file>