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головная-и-административная-ответственность-за-незаконную-рубку-повреждение-зеленых-лесных-насаждений-или-их-самовольное-выкапывание"/>Уголовная и административная ответственность за незаконную рубку, повреждение зеленых (лесных) насаждений или их самовольное выкапывание<text:bookmark-end text:name="уголовная-и-административная-ответственность-за-незаконную-рубку-повреждение-зеленых-лесных-насаждений-или-их-самовольное-выкапывание"/></text:h>
      <text:p text:style-name="First_20_paragraph">16.06.2025</text:p>
      <text:p text:style-name="Text_20_body"><text:line-break/></text:p>
      <text:p text:style-name="Text_20_body">Адрес страницы: <text:a xlink:type="simple" xlink:href="http://sviblovo.mos.ru/activities/safety-and-security/detail/13033053.html" office:name=""><text:span text:style-name="Definition">http://sviblovo.mos.ru/activities/safety-and-security/detail/13033053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6T18:32:27Z</meta:creation-date>
    <dc:date>2025-06-16T18:32:27Z</dc:date>
  </office:meta>
</office:document-meta>
</file>