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к-административной-ответственности-привлечена-организация-допустившая-нарушение-требований-законодательства-об-отходах-производства-и-потребления-выявлены-нарушения"/>К административной ответственности привлечена организация допустившая нарушение требований законодательства об отходах производства и потребления выявлены нарушения<text:bookmark-end text:name="к-административной-ответственности-привлечена-организация-допустившая-нарушение-требований-законодательства-об-отходах-производства-и-потребления-выявлены-нарушения"/></text:h>
      <text:p text:style-name="First_20_paragraph">11.06.2025</text:p>
      <text:p text:style-name="Text_20_body">Межрайонной природоохранной прокуратурой г. Москвы проведена проверка по исполнению организацией требований законодательства о защите зеленых насаждений и в сфере благоустройства, законодательства об отходах производства и потребления.</text:p>
      <text:p text:style-name="Text_20_body">В ходе проверки выявлено, что работы были проведены организацией, в результате которых образовались отходы производства или потребления, а также продукты, утратившие свои потребительские свойства, хранение которых осуществлялось с нарушением требований законодательства об отходах производства и потребления.</text:p>
      <text:p text:style-name="Text_20_body">Несоблюдение требований в области охраны окружающей среды при сборе, накоплении, транспортировании, обработке, утилизации или обезвреживании отходов производства и потребления является нарушением.</text:p>
      <text:p text:style-name="Text_20_body">В отношении юридического лица организации межрайонной природоохранной прокуратурой г. Москвы вынесено постановление<text:line-break/>о возбуждении дела об административном правонарушении<text:line-break/>по ч. 1 ст. 8.2 (несоблюдение требований в области охраны окружающей среды при обращении с отходами производства и потребления) Кодекса Российской Федерации об административных правонарушениях.</text:p>
      <text:p text:style-name="Text_20_body">Исполнение требований законодательства поставлено на контроль.</text:p>
      <text:p text:style-name="Text_20_body"> </text:p>
      <text:p text:style-name="Text_20_body"><text:line-break/></text:p>
      <text:p text:style-name="Text_20_body">Адрес страницы: <text:a xlink:type="simple" xlink:href="http://sviblovo.mos.ru/activities/safety-and-security/detail/13024138.html" office:name=""><text:span text:style-name="Definition">http://sviblovo.mos.ru/activities/safety-and-security/detail/13024138.html</text:span></text:a></text:p>
      <text:p text:style-name="Text_20_body"><text:a xlink:type="simple" xlink:href="http://sviblovo.mos.ru" office:name=""><text:span text:style-name="Definition">Управа района Свибл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6-12T07:07:45Z</meta:creation-date>
    <dc:date>2025-06-12T07:07:45Z</dc:date>
  </office:meta>
</office:document-meta>
</file>